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382400006CE400003B7AD5C1DDB4.svg" manifest:media-type="image/svg+xml"/>
  <manifest:file-entry manifest:full-path="Pictures/10000001000003BD0000020A0848D634.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pitch="variable"/>
    <style:font-face style:name="MS Mincho" svg:font-family="'MS Mincho', 'ＭＳ 明朝'" style:font-family-generic="roman"/>
    <style:font-face style:name="Tahoma" svg:font-family="Tahoma"/>
    <style:font-face style:name="Tahoma1" svg:font-family="Tahoma" style:font-pitch="variable"/>
    <style:font-face style:name="Tahoma2" svg:font-family="Tahoma" style:font-family-generic="swiss" style:font-pitch="variable"/>
    <style:font-face style:name="Times New Roman" svg:font-family="'Times New Roman'" style:font-family-generic="roman" style:font-pitch="variable"/>
  </office:font-face-decls>
  <office:automatic-styles>
    <style:style style:name="Table1" style:family="table">
      <style:table-properties style:width="17.327cm" fo:margin-left="-0.191cm" table:align="left" style:writing-mode="lr-tb"/>
    </style:style>
    <style:style style:name="Table1.A" style:family="table-column">
      <style:table-column-properties style:column-width="7.943cm"/>
    </style:style>
    <style:style style:name="Table1.B" style:family="table-column">
      <style:table-column-properties style:column-width="9.384cm"/>
    </style:style>
    <style:style style:name="Table1.1" style:family="table-row">
      <style:table-row-properties fo:keep-together="always"/>
    </style:style>
    <style:style style:name="Table1.A1" style:family="table-cell">
      <style:table-cell-properties style:vertical-align="top" fo:padding-left="0.191cm" fo:padding-right="0.191cm" fo:padding-top="0cm" fo:padding-bottom="0cm" fo:border="none" style:writing-mode="lr-tb"/>
    </style:style>
    <style:style style:name="P1" style:family="paragraph" style:parent-style-name="Default_20_Text">
      <style:paragraph-properties fo:margin-top="0cm" fo:margin-bottom="0.212cm" style:contextual-spacing="false" style:snap-to-layout-grid="false"/>
    </style:style>
    <style:style style:name="P2" style:family="paragraph" style:parent-style-name="Default_20_Text">
      <loext:graphic-properties draw:fill="none"/>
      <style:paragraph-properties fo:margin-left="0cm" fo:margin-right="-0.199cm" fo:margin-top="0cm" fo:margin-bottom="0.212cm" style:contextual-spacing="false" fo:text-align="left" style:justify-single-word="false" fo:orphans="2" fo:widows="2" fo:hyphenation-ladder-count="no-limit" fo:hyphenation-keep="auto" loext:hyphenation-keep-type="column" loext:hyphenation-keep-line="false" fo:text-indent="0cm" style:auto-text-indent="false" fo:background-color="transparent" style:text-autospace="none" style:punctuation-wrap="simple" style:vertical-align="baseline" style:snap-to-layout-grid="false" style:writing-mode="lr-tb">
        <style:tab-stops>
          <style:tab-stop style:position="3.461cm"/>
          <style:tab-stop style:position="5.207cm"/>
          <style:tab-stop style:position="5.609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3" style:family="paragraph" style:parent-style-name="Default_20_Text">
      <loext:graphic-properties draw:fill="solid" draw:fill-color="#e6e6e6"/>
      <style:paragraph-properties fo:margin-top="0.212cm" fo:margin-bottom="0.212cm" style:contextual-spacing="false" fo:text-align="center" style:justify-single-word="false" fo:background-color="#e6e6e6"/>
      <style:text-properties style:font-name="Arial" fo:language="en" fo:country="GB" fo:font-weight="bold" style:font-weight-asian="bold" style:font-name-complex="Arial" style:font-weight-complex="bold"/>
    </style:style>
    <style:style style:name="P4" style:family="paragraph" style:parent-style-name="Default_20_Text">
      <style:paragraph-properties fo:margin-top="0cm" fo:margin-bottom="0.212cm" style:contextual-spacing="false"/>
      <style:text-properties style:font-name="Arial" fo:font-size="11pt" fo:language="en" fo:country="GB" officeooo:paragraph-rsid="00462d72" style:font-size-asian="11pt" style:font-name-complex="Arial" style:font-size-complex="11pt"/>
    </style:style>
    <style:style style:name="P5" style:family="paragraph" style:parent-style-name="Default_20_Text">
      <style:paragraph-properties fo:margin-top="0cm" fo:margin-bottom="0.212cm" style:contextual-spacing="false"/>
      <style:text-properties style:font-name="Arial" fo:font-size="11pt" fo:language="en" fo:country="GB" style:font-size-asian="11pt" style:font-name-complex="Arial" style:font-size-complex="11pt"/>
    </style:style>
    <style:style style:name="P6" style:family="paragraph" style:parent-style-name="Default_20_Text">
      <style:paragraph-properties fo:margin-top="0cm" fo:margin-bottom="0.212cm" style:contextual-spacing="false"/>
      <style:text-properties style:font-name="Arial" fo:font-size="11pt" fo:language="en" fo:country="GB" officeooo:paragraph-rsid="0049b709" style:font-size-asian="11pt" style:font-name-complex="Arial" style:font-size-complex="11pt"/>
    </style:style>
    <style:style style:name="P7" style:family="paragraph" style:parent-style-name="Heading_20_2">
      <loext:graphic-properties draw:fill="solid" draw:fill-color="#e6e6e6"/>
      <style:paragraph-properties fo:background-color="#e6e6e6"/>
      <style:text-properties fo:language="en" fo:country="GB"/>
    </style:style>
    <style:style style:name="P8" style:family="paragraph" style:parent-style-name="Default_20_Text">
      <style:paragraph-properties fo:margin-top="0cm" fo:margin-bottom="0.212cm" style:contextual-spacing="false"/>
    </style:style>
    <style:style style:name="P9"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style:use-window-font-color="true" loext:opacity="0%" style:font-name="Arial" fo:font-size="10pt" fo:language="en" fo:country="GB" fo:font-weight="bold" officeooo:rsid="00b2b27c" officeooo:paragraph-rsid="00b483fb" style:font-name-asian="Times New Roman" style:font-size-asian="10pt" style:font-weight-asian="bold" style:font-name-complex="Arial" style:font-size-complex="10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10"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b483fb" fo:hyphenate="false" fo:hyphenation-remain-char-count="2" fo:hyphenation-push-char-count="2" loext:hyphenation-no-caps="false" loext:hyphenation-no-last-word="false" loext:hyphenation-word-char-count="no-limit" loext:hyphenation-zone="no-limit"/>
    </style:style>
    <style:style style:name="P11"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style:use-window-font-color="true" loext:opacity="0%" style:font-name="Arial" fo:font-size="10pt" fo:language="en" fo:country="GB" fo:font-weight="normal" officeooo:rsid="00b2b27c" officeooo:paragraph-rsid="00b2b27c" style:font-name-asian="Times New Roman" style:font-size-asian="10pt" style:font-weight-asian="normal" style:font-name-complex="Arial" style:font-size-complex="10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12"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ff1e2" fo:hyphenate="false" fo:hyphenation-remain-char-count="2" fo:hyphenation-push-char-count="2" loext:hyphenation-no-caps="false" loext:hyphenation-no-last-word="false" loext:hyphenation-word-char-count="no-limit" loext:hyphenation-zone="no-limit"/>
    </style:style>
    <style:style style:name="P13"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ef078" fo:hyphenate="false" fo:hyphenation-remain-char-count="2" fo:hyphenation-push-char-count="2" loext:hyphenation-no-caps="false" loext:hyphenation-no-last-word="false" loext:hyphenation-word-char-count="no-limit" loext:hyphenation-zone="no-limit"/>
    </style:style>
    <style:style style:name="P14"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e914f" fo:hyphenate="false" fo:hyphenation-remain-char-count="2" fo:hyphenation-push-char-count="2" loext:hyphenation-no-caps="false" loext:hyphenation-no-last-word="false" loext:hyphenation-word-char-count="no-limit" loext:hyphenation-zone="no-limit"/>
    </style:style>
    <style:style style:name="P15"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5d6c0" fo:hyphenate="false" fo:hyphenation-remain-char-count="2" fo:hyphenation-push-char-count="2" loext:hyphenation-no-caps="false" loext:hyphenation-no-last-word="false" loext:hyphenation-word-char-count="no-limit" loext:hyphenation-zone="no-limit"/>
    </style:style>
    <style:style style:name="P16"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2d3f5" fo:hyphenate="false" fo:hyphenation-remain-char-count="2" fo:hyphenation-push-char-count="2" loext:hyphenation-no-caps="false" loext:hyphenation-no-last-word="false" loext:hyphenation-word-char-count="no-limit" loext:hyphenation-zone="no-limit"/>
    </style:style>
    <style:style style:name="P17"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299be" fo:hyphenate="false" fo:hyphenation-remain-char-count="2" fo:hyphenation-push-char-count="2" loext:hyphenation-no-caps="false" loext:hyphenation-no-last-word="false" loext:hyphenation-word-char-count="no-limit" loext:hyphenation-zone="no-limit"/>
    </style:style>
    <style:style style:name="P18"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a0b12b" fo:hyphenate="false" fo:hyphenation-remain-char-count="2" fo:hyphenation-push-char-count="2" loext:hyphenation-no-caps="false" loext:hyphenation-no-last-word="false" loext:hyphenation-word-char-count="no-limit" loext:hyphenation-zone="no-limit"/>
    </style:style>
    <style:style style:name="P19"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fb083" fo:hyphenate="false" fo:hyphenation-remain-char-count="2" fo:hyphenation-push-char-count="2" loext:hyphenation-no-caps="false" loext:hyphenation-no-last-word="false" loext:hyphenation-word-char-count="no-limit" loext:hyphenation-zone="no-limit"/>
    </style:style>
    <style:style style:name="P20"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e7c1e" fo:hyphenate="false" fo:hyphenation-remain-char-count="2" fo:hyphenation-push-char-count="2" loext:hyphenation-no-caps="false" loext:hyphenation-no-last-word="false" loext:hyphenation-word-char-count="no-limit" loext:hyphenation-zone="no-limit"/>
    </style:style>
    <style:style style:name="P21"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d8f2c" fo:hyphenate="false" fo:hyphenation-remain-char-count="2" fo:hyphenation-push-char-count="2" loext:hyphenation-no-caps="false" loext:hyphenation-no-last-word="false" loext:hyphenation-word-char-count="no-limit" loext:hyphenation-zone="no-limit"/>
    </style:style>
    <style:style style:name="P22"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92a02" fo:hyphenate="false" fo:hyphenation-remain-char-count="2" fo:hyphenation-push-char-count="2" loext:hyphenation-no-caps="false" loext:hyphenation-no-last-word="false" loext:hyphenation-word-char-count="no-limit" loext:hyphenation-zone="no-limit"/>
    </style:style>
    <style:style style:name="P23"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2dfc8" fo:hyphenate="false" fo:hyphenation-remain-char-count="2" fo:hyphenation-push-char-count="2" loext:hyphenation-no-caps="false" loext:hyphenation-no-last-word="false" loext:hyphenation-word-char-count="no-limit" loext:hyphenation-zone="no-limit"/>
    </style:style>
    <style:style style:name="P24"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91af75" fo:hyphenate="false" fo:hyphenation-remain-char-count="2" fo:hyphenation-push-char-count="2" loext:hyphenation-no-caps="false" loext:hyphenation-no-last-word="false" loext:hyphenation-word-char-count="no-limit" loext:hyphenation-zone="no-limit"/>
    </style:style>
    <style:style style:name="P25"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8ca689" fo:hyphenate="false" fo:hyphenation-remain-char-count="2" fo:hyphenation-push-char-count="2" loext:hyphenation-no-caps="false" loext:hyphenation-no-last-word="false" loext:hyphenation-word-char-count="no-limit" loext:hyphenation-zone="no-limit"/>
    </style:style>
    <style:style style:name="P26"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888103" fo:hyphenate="false" fo:hyphenation-remain-char-count="2" fo:hyphenation-push-char-count="2" loext:hyphenation-no-caps="false" loext:hyphenation-no-last-word="false" loext:hyphenation-word-char-count="no-limit" loext:hyphenation-zone="no-limit"/>
    </style:style>
    <style:style style:name="P27"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835374" fo:hyphenate="false" fo:hyphenation-remain-char-count="2" fo:hyphenation-push-char-count="2" loext:hyphenation-no-caps="false" loext:hyphenation-no-last-word="false" loext:hyphenation-word-char-count="no-limit" loext:hyphenation-zone="no-limit"/>
    </style:style>
    <style:style style:name="P28"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81c5c1" fo:hyphenate="false" fo:hyphenation-remain-char-count="2" fo:hyphenation-push-char-count="2" loext:hyphenation-no-caps="false" loext:hyphenation-no-last-word="false" loext:hyphenation-word-char-count="no-limit" loext:hyphenation-zone="no-limit"/>
    </style:style>
    <style:style style:name="P29"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8008a0" fo:hyphenate="false" fo:hyphenation-remain-char-count="2" fo:hyphenation-push-char-count="2" loext:hyphenation-no-caps="false" loext:hyphenation-no-last-word="false" loext:hyphenation-word-char-count="no-limit" loext:hyphenation-zone="no-limit"/>
    </style:style>
    <style:style style:name="P30"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7e0f50" fo:hyphenate="false" fo:hyphenation-remain-char-count="2" fo:hyphenation-push-char-count="2" loext:hyphenation-no-caps="false" loext:hyphenation-no-last-word="false" loext:hyphenation-word-char-count="no-limit" loext:hyphenation-zone="no-limit"/>
    </style:style>
    <style:style style:name="P31"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7abe73" fo:hyphenate="false" fo:hyphenation-remain-char-count="2" fo:hyphenation-push-char-count="2" loext:hyphenation-no-caps="false" loext:hyphenation-no-last-word="false" loext:hyphenation-word-char-count="no-limit" loext:hyphenation-zone="no-limit"/>
    </style:style>
    <style:style style:name="P32"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78454f" fo:hyphenate="false" fo:hyphenation-remain-char-count="2" fo:hyphenation-push-char-count="2" loext:hyphenation-no-caps="false" loext:hyphenation-no-last-word="false" loext:hyphenation-word-char-count="no-limit" loext:hyphenation-zone="no-limit"/>
    </style:style>
    <style:style style:name="P33"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71b518" fo:hyphenate="false" fo:hyphenation-remain-char-count="2" fo:hyphenation-push-char-count="2" loext:hyphenation-no-caps="false" loext:hyphenation-no-last-word="false" loext:hyphenation-word-char-count="no-limit" loext:hyphenation-zone="no-limit"/>
    </style:style>
    <style:style style:name="P34"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6bda57" fo:hyphenate="false" fo:hyphenation-remain-char-count="2" fo:hyphenation-push-char-count="2" loext:hyphenation-no-caps="false" loext:hyphenation-no-last-word="false" loext:hyphenation-word-char-count="no-limit" loext:hyphenation-zone="no-limit"/>
    </style:style>
    <style:style style:name="P35"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6a2757" fo:hyphenate="false" fo:hyphenation-remain-char-count="2" fo:hyphenation-push-char-count="2" loext:hyphenation-no-caps="false" loext:hyphenation-no-last-word="false" loext:hyphenation-word-char-count="no-limit" loext:hyphenation-zone="no-limit"/>
    </style:style>
    <style:style style:name="P36"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68f777" fo:hyphenate="false" fo:hyphenation-remain-char-count="2" fo:hyphenation-push-char-count="2" loext:hyphenation-no-caps="false" loext:hyphenation-no-last-word="false" loext:hyphenation-word-char-count="no-limit" loext:hyphenation-zone="no-limit"/>
    </style:style>
    <style:style style:name="P37"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64e845" fo:hyphenate="false" fo:hyphenation-remain-char-count="2" fo:hyphenation-push-char-count="2" loext:hyphenation-no-caps="false" loext:hyphenation-no-last-word="false" loext:hyphenation-word-char-count="no-limit" loext:hyphenation-zone="no-limit"/>
    </style:style>
    <style:style style:name="P38"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610284" fo:hyphenate="false" fo:hyphenation-remain-char-count="2" fo:hyphenation-push-char-count="2" loext:hyphenation-no-caps="false" loext:hyphenation-no-last-word="false" loext:hyphenation-word-char-count="no-limit" loext:hyphenation-zone="no-limit"/>
    </style:style>
    <style:style style:name="P39"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5dca78" fo:hyphenate="false" fo:hyphenation-remain-char-count="2" fo:hyphenation-push-char-count="2" loext:hyphenation-no-caps="false" loext:hyphenation-no-last-word="false" loext:hyphenation-word-char-count="no-limit" loext:hyphenation-zone="no-limit"/>
    </style:style>
    <style:style style:name="P40"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4aa8b3" fo:hyphenate="false" fo:hyphenation-remain-char-count="2" fo:hyphenation-push-char-count="2" loext:hyphenation-no-caps="false" loext:hyphenation-no-last-word="false" loext:hyphenation-word-char-count="no-limit" loext:hyphenation-zone="no-limit"/>
    </style:style>
    <style:style style:name="P41" style:family="paragraph" style:parent-style-name="Default_20_Text" style:master-page-name="">
      <loext:graphic-properties draw:fill="none"/>
      <style:paragraph-properties fo:margin-left="0cm" fo:margin-right="0cm" fo:margin-top="0cm" fo:margin-bottom="0.212cm" style:contextual-spacing="false" fo:text-align="left" style:justify-single-word="false" fo:orphans="2" fo:widows="2" fo:hyphenation-ladder-count="no-limit" fo:hyphenation-keep="auto" loext:hyphenation-keep-type="column" loext:hyphenation-keep-line="false" fo:text-indent="0cm" style:auto-text-indent="false" style:page-number="auto" fo:background-color="transparent" style:text-autospace="none" style:punctuation-wrap="simple" style:vertical-align="baseline" style:writing-mode="lr-tb"/>
      <style:text-properties officeooo:paragraph-rsid="003a8813" fo:hyphenate="false" fo:hyphenation-remain-char-count="2" fo:hyphenation-push-char-count="2" loext:hyphenation-no-caps="false" loext:hyphenation-no-last-word="false" loext:hyphenation-word-char-count="no-limit" loext:hyphenation-zone="no-limit"/>
    </style:style>
    <style:style style:name="P42" style:family="paragraph" style:parent-style-name="Default_20_Text" style:master-page-name="">
      <loext:graphic-properties draw:fill="none"/>
      <style:paragraph-properties fo:margin-left="1.3cm" fo:margin-right="0cm" fo:margin-top="0cm" fo:margin-bottom="0.212cm" style:contextual-spacing="false" fo:text-align="left" style:justify-single-word="false" fo:orphans="2" fo:widows="2" fo:hyphenation-ladder-count="no-limit" fo:hyphenation-keep="auto" loext:hyphenation-keep-type="column" loext:hyphenation-keep-line="false" fo:text-indent="-1.3cm" style:auto-text-indent="false" style:page-number="auto" fo:background-color="transparent" style:text-autospace="none" style:punctuation-wrap="simple" style:vertical-align="baseline" style:writing-mode="lr-tb"/>
      <style:text-properties officeooo:paragraph-rsid="0056275f" fo:hyphenate="false" fo:hyphenation-remain-char-count="2" fo:hyphenation-push-char-count="2" loext:hyphenation-no-caps="false" loext:hyphenation-no-last-word="false" loext:hyphenation-word-char-count="no-limit" loext:hyphenation-zone="no-limit"/>
    </style:style>
    <style:style style:name="P43"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316615" fo:hyphenate="false" fo:hyphenation-remain-char-count="2" fo:hyphenation-push-char-count="2" loext:hyphenation-no-caps="false" loext:hyphenation-no-last-word="false" loext:hyphenation-word-char-count="no-limit" loext:hyphenation-zone="no-limit"/>
    </style:style>
    <style:style style:name="P44" style:family="paragraph" style:parent-style-name="Default_20_Text" style:master-page-name="">
      <loext:graphic-properties draw:fill="none"/>
      <style:paragraph-properties fo:margin-left="1.3cm" fo:margin-right="0cm" fo:margin-top="0cm" fo:margin-bottom="0.212cm" style:contextual-spacing="false" fo:text-align="left" style:justify-single-word="false" fo:orphans="2" fo:widows="2" fo:hyphenation-ladder-count="no-limit" fo:hyphenation-keep="auto" loext:hyphenation-keep-type="column" loext:hyphenation-keep-line="false" fo:text-indent="-1.3cm" style:auto-text-indent="false" style:page-number="auto" fo:background-color="transparent" style:text-autospace="none" style:punctuation-wrap="simple" style:vertical-align="baseline" style:writing-mode="lr-tb"/>
      <style:text-properties officeooo:paragraph-rsid="00583e8f" fo:hyphenate="false" fo:hyphenation-remain-char-count="2" fo:hyphenation-push-char-count="2" loext:hyphenation-no-caps="false" loext:hyphenation-no-last-word="false" loext:hyphenation-word-char-count="no-limit" loext:hyphenation-zone="no-limit"/>
    </style:style>
    <style:style style:name="P45"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29e842" fo:hyphenate="false" fo:hyphenation-remain-char-count="2" fo:hyphenation-push-char-count="2" loext:hyphenation-no-caps="false" loext:hyphenation-no-last-word="false" loext:hyphenation-word-char-count="no-limit" loext:hyphenation-zone="no-limit"/>
    </style:style>
    <style:style style:name="P46"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236dcb" fo:hyphenate="false" fo:hyphenation-remain-char-count="2" fo:hyphenation-push-char-count="2" loext:hyphenation-no-caps="false" loext:hyphenation-no-last-word="false" loext:hyphenation-word-char-count="no-limit" loext:hyphenation-zone="no-limit"/>
    </style:style>
    <style:style style:name="P47"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officeooo:paragraph-rsid="00190c12" fo:hyphenate="false" fo:hyphenation-remain-char-count="2" fo:hyphenation-push-char-count="2" loext:hyphenation-no-caps="false" loext:hyphenation-no-last-word="false" loext:hyphenation-word-char-count="no-limit" loext:hyphenation-zone="no-limit"/>
    </style:style>
    <style:style style:name="P48" style:family="paragraph" style:parent-style-name="Default_20_Text">
      <style:paragraph-properties fo:margin-top="0cm" fo:margin-bottom="0.212cm" style:contextual-spacing="false"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fo:hyphenate="false" fo:hyphenation-remain-char-count="2" fo:hyphenation-push-char-count="2" loext:hyphenation-no-caps="false" loext:hyphenation-no-last-word="false" loext:hyphenation-word-char-count="no-limit" loext:hyphenation-zone="no-limit"/>
    </style:style>
    <style:style style:name="P49" style:family="paragraph" style:parent-style-name="Default_20_Text">
      <style:paragraph-properties fo:margin-top="0cm" fo:margin-bottom="0.212cm" style:contextual-spacing="false" fo:padding="0.199cm" fo:border-left="none" fo:border-right="none" fo:border-top="0.06pt solid #000000" fo:border-bottom="none" style:shadow="none"/>
      <style:text-properties style:font-name="Arial" fo:font-size="10pt" fo:language="en" fo:country="GB" style:text-underline-style="solid" style:text-underline-width="auto" style:text-underline-color="font-color" style:font-size-asian="10pt" style:font-name-complex="Arial" style:font-size-complex="10pt"/>
    </style:style>
    <style:style style:name="P50" style:family="paragraph" style:parent-style-name="Default_20_Text">
      <style:paragraph-properties fo:margin-top="0cm" fo:margin-bottom="0.212cm" style:contextual-spacing="false"/>
      <style:text-properties style:font-name="Arial" fo:font-size="10pt" fo:language="en" fo:country="GB" officeooo:paragraph-rsid="001de4af" style:font-size-asian="10pt" style:font-name-complex="Arial" style:font-size-complex="10pt"/>
    </style:style>
    <style:style style:name="P51" style:family="paragraph" style:parent-style-name="Default_20_Text">
      <style:paragraph-properties fo:margin-top="0cm" fo:margin-bottom="0.212cm" style:contextual-spacing="false"/>
      <style:text-properties style:font-name="Arial" fo:font-size="10pt" fo:language="en" fo:country="GB" style:font-size-asian="10pt" style:font-name-complex="Arial" style:font-size-complex="10pt"/>
    </style:style>
    <style:style style:name="P52" style:family="paragraph" style:parent-style-name="Heading_20_2">
      <loext:graphic-properties draw:fill="solid" draw:fill-color="#e6e6e6"/>
      <style:paragraph-properties fo:background-color="#e6e6e6"/>
    </style:style>
    <style:style style:name="P53" style:family="paragraph" style:parent-style-name="Heading_20_2" style:master-page-name="">
      <loext:graphic-properties draw:fill="solid" draw:fill-color="#e6e6e6"/>
      <style:paragraph-properties fo:margin-left="0cm" fo:margin-right="0cm" fo:margin-top="0.212cm" fo:margin-bottom="0.212cm" style:contextual-spacing="false" fo:text-align="center" style:justify-single-word="false" fo:orphans="2" fo:widows="2" fo:hyphenation-ladder-count="no-limit" fo:hyphenation-keep="auto" loext:hyphenation-keep-type="column" loext:hyphenation-keep-line="false" fo:text-indent="0cm" style:auto-text-indent="false" style:page-number="auto" fo:background-color="#e6e6e6" fo:keep-with-next="always" style:text-autospace="none" style:punctuation-wrap="simple" style:vertical-align="baseline" style:writing-mode="lr-tb">
        <style:tab-stops>
          <style:tab-stop style:position="0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4" style:family="paragraph" style:parent-style-name="Default_20_Text">
      <style:paragraph-properties fo:margin-top="0cm" fo:margin-bottom="0.212cm" style:contextual-spacing="false"/>
      <style:text-properties fo:font-size="8pt" style:font-size-asian="8pt" style:font-size-complex="8pt"/>
    </style:style>
    <style:style style:name="P55" style:family="paragraph" style:parent-style-name="Default_20_Text">
      <style:paragraph-properties fo:margin-top="0cm" fo:margin-bottom="0.212cm" style:contextual-spacing="false"/>
      <style:text-properties fo:font-size="8pt" officeooo:paragraph-rsid="00182e75" style:font-size-asian="8pt" style:font-size-complex="8pt"/>
    </style:style>
    <style:style style:name="P56" style:family="paragraph" style:parent-style-name="Default_20_Text">
      <style:paragraph-properties fo:margin-top="0cm" fo:margin-bottom="0.212cm" style:contextual-spacing="false"/>
      <style:text-properties style:font-name="Arial" fo:font-size="8pt" fo:language="en" fo:country="GB" style:font-size-asian="8pt" style:font-name-complex="Arial" style:font-size-complex="8pt"/>
    </style:style>
    <style:style style:name="P57" style:family="paragraph" style:parent-style-name="Default_20_Text">
      <style:paragraph-properties fo:margin-top="0cm" fo:margin-bottom="0.212cm" style:contextual-spacing="false"/>
      <style:text-properties style:font-name="Arial" fo:font-size="8pt" fo:language="en" fo:country="GB" officeooo:paragraph-rsid="003cd321" style:font-size-asian="8pt" style:font-name-complex="Arial" style:font-size-complex="8pt"/>
    </style:style>
    <style:style style:name="P58" style:family="paragraph" style:parent-style-name="Default_20_Text">
      <style:paragraph-properties fo:margin-top="0cm" fo:margin-bottom="0.212cm" style:contextual-spacing="false"/>
      <style:text-properties style:font-name="Arial" fo:font-size="10pt" fo:language="en" fo:country="GB" officeooo:rsid="0080acce" officeooo:paragraph-rsid="0080acce" style:font-size-asian="10pt" style:font-name-complex="Arial" style:font-size-complex="10pt"/>
    </style:style>
    <style:style style:name="P59" style:family="paragraph" style:parent-style-name="Default_20_Text">
      <style:paragraph-properties fo:margin-left="0.018cm" fo:margin-right="0cm" fo:margin-top="0cm" fo:margin-bottom="0.212cm" style:contextual-spacing="false" fo:text-indent="0cm" style:auto-text-indent="false"/>
      <style:text-properties officeooo:paragraph-rsid="0054a4a0"/>
    </style:style>
    <style:style style:name="P60" style:family="paragraph" style:parent-style-name="Heading_20_2">
      <loext:graphic-properties draw:fill="solid" draw:fill-color="#e6e6e6"/>
      <style:paragraph-properties fo:background-color="#e6e6e6"/>
      <style:text-properties fo:text-transform="uppercase" fo:language="en" fo:country="GB"/>
    </style:style>
    <style:style style:name="P61" style:family="paragraph" style:parent-style-name="Default_20_Text">
      <style:paragraph-properties fo:margin-top="0cm" fo:margin-bottom="0.212cm" style:contextual-spacing="false"/>
      <style:text-properties style:use-window-font-color="true" loext:opacity="0%"/>
    </style:style>
    <style:style style:name="P62" style:family="paragraph" style:parent-style-name="Default_20_Text">
      <style:paragraph-properties fo:margin-top="0cm" fo:margin-bottom="0.212cm" style:contextual-spacing="false"/>
      <style:text-properties fo:color="#280099" loext:opacity="100%" officeooo:paragraph-rsid="0080c94c"/>
    </style:style>
    <style:style style:name="P63" style:family="paragraph" style:parent-style-name="Default_20_Text">
      <style:paragraph-properties fo:margin-top="0cm" fo:margin-bottom="0.212cm" style:contextual-spacing="false"/>
      <style:text-properties style:use-window-font-color="true" loext:opacity="0%" style:font-name="Arial" fo:font-size="10pt" fo:language="en" fo:country="GB" officeooo:rsid="0048a9c1" officeooo:paragraph-rsid="0080c94c" style:font-name-asian="Times New Roman" style:font-size-asian="10pt" style:font-name-complex="Arial" style:font-size-complex="10pt" style:language-complex="ar" style:country-complex="SA"/>
    </style:style>
    <style:style style:name="T1" style:family="text">
      <style:text-properties style:font-name="Arial" fo:language="en" fo:country="GB" fo:font-weight="bold" style:font-weight-asian="bold" style:font-name-complex="Arial" style:font-weight-complex="bold"/>
    </style:style>
    <style:style style:name="T2" style:family="text">
      <style:text-properties style:font-name="Arial" fo:language="en" fo:country="GB" style:font-name-complex="Arial"/>
    </style:style>
    <style:style style:name="T3" style:family="text">
      <style:text-properties style:font-name="Arial" fo:language="en" fo:country="GB" officeooo:rsid="00502683" style:font-name-complex="Arial"/>
    </style:style>
    <style:style style:name="T4" style:family="text">
      <style:text-properties style:font-name="Arial" fo:language="en" fo:country="GB" officeooo:rsid="0049dda0" style:font-name-complex="Arial"/>
    </style:style>
    <style:style style:name="T5" style:family="text">
      <style:text-properties style:font-name="Arial" fo:font-size="10pt" fo:language="en" fo:country="GB" style:font-size-asian="10pt" style:font-name-complex="Arial" style:font-size-complex="10pt"/>
    </style:style>
    <style:style style:name="T6" style:family="text">
      <style:text-properties style:font-name="Arial" fo:font-size="12pt" fo:language="en" fo:country="GB" style:font-size-asian="12pt" style:font-name-complex="Arial" style:font-size-complex="12pt"/>
    </style:style>
    <style:style style:name="T7" style:family="text">
      <style:text-properties style:font-name="Arial" fo:font-size="13pt" fo:language="en" fo:country="GB" style:font-size-asian="13pt" style:font-name-complex="Arial" style:font-size-complex="13pt"/>
    </style:style>
    <style:style style:name="T8" style:family="text">
      <style:text-properties style:font-name="Arial" fo:font-size="8pt" fo:language="en" fo:country="GB" style:font-size-asian="8pt" style:font-name-complex="Arial" style:font-size-complex="8pt"/>
    </style:style>
    <style:style style:name="T9" style:family="text">
      <style:text-properties officeooo:rsid="00129107"/>
    </style:style>
    <style:style style:name="T10" style:family="text">
      <style:text-properties style:use-window-font-color="true" loext:opacity="0%" officeooo:rsid="00129107" style:font-name-asian="Times New Roman" style:language-complex="ar" style:country-complex="SA"/>
    </style:style>
    <style:style style:name="T11" style:family="text">
      <style:text-properties style:use-window-font-color="true" loext:opacity="0%" officeooo:rsid="00462d72" style:font-name-asian="Times New Roman" style:language-complex="ar" style:country-complex="SA"/>
    </style:style>
    <style:style style:name="T12" style:family="text">
      <style:text-properties officeooo:rsid="0047eaac"/>
    </style:style>
    <style:style style:name="T13" style:family="text">
      <style:text-properties officeooo:rsid="0046f30f"/>
    </style:style>
    <style:style style:name="T14" style:family="text">
      <style:text-properties officeooo:rsid="003e1e11"/>
    </style:style>
    <style:style style:name="T15" style:family="text">
      <style:text-properties officeooo:rsid="0048c8e1"/>
    </style:style>
    <style:style style:name="T16" style:family="text">
      <style:text-properties officeooo:rsid="00446d75"/>
    </style:style>
    <style:style style:name="T17" style:family="text">
      <style:text-properties officeooo:rsid="003e7f82"/>
    </style:style>
    <style:style style:name="T18" style:family="text">
      <style:text-properties officeooo:rsid="0044624c"/>
    </style:style>
    <style:style style:name="T19" style:family="text">
      <style:text-properties style:use-window-font-color="true" loext:opacity="0%" style:font-name-asian="Times New Roman" style:language-complex="ar" style:country-complex="SA"/>
    </style:style>
    <style:style style:name="T20" style:family="text">
      <style:text-properties style:use-window-font-color="true" loext:opacity="0%" officeooo:rsid="002dc90d" style:font-name-asian="Times New Roman" style:language-complex="ar" style:country-complex="SA"/>
    </style:style>
    <style:style style:name="T21" style:family="text">
      <style:text-properties style:font-name="Arial" fo:font-size="10pt" fo:language="en" fo:country="GB" fo:font-weight="bold" style:font-size-asian="10pt" style:font-weight-asian="bold" style:font-name-complex="Arial" style:font-size-complex="10pt" style:font-weight-complex="bold"/>
    </style:style>
    <style:style style:name="T22" style:family="text">
      <style:text-properties style:font-name="Arial" fo:font-size="9pt" fo:language="en" fo:country="GB" fo:font-weight="normal" style:font-size-asian="9pt" style:font-weight-asian="normal" style:font-name-complex="Arial" style:font-size-complex="9pt" style:font-weight-complex="normal"/>
    </style:style>
    <style:style style:name="T23" style:family="text">
      <style:text-properties style:font-name="Arial" fo:font-size="9pt" fo:language="en" fo:country="GB" fo:font-weight="normal" officeooo:rsid="0068f777" style:font-size-asian="9pt" style:font-weight-asian="normal" style:font-name-complex="Arial" style:font-size-complex="9pt" style:font-weight-complex="normal"/>
    </style:style>
    <style:style style:name="T24" style:family="text">
      <style:text-properties style:font-name="Arial" fo:font-size="10pt" fo:language="en" fo:country="GB" style:text-underline-style="solid" style:text-underline-width="auto" style:text-underline-color="font-color" fo:font-weight="bold" style:font-size-asian="10pt" style:font-weight-asian="bold" style:font-name-complex="Arial" style:font-size-complex="10pt" style:font-weight-complex="bold"/>
    </style:style>
    <style:style style:name="T25" style:family="text">
      <style:text-properties style:font-name="Arial" fo:font-size="10pt" fo:language="en" fo:country="GB" style:text-underline-style="solid" style:text-underline-width="auto" style:text-underline-color="font-color" fo:font-weight="normal" style:font-size-asian="10pt" style:font-weight-asian="normal" style:font-name-complex="Arial" style:font-size-complex="10pt" style:font-weight-complex="normal"/>
    </style:style>
    <style:style style:name="T26" style:family="text">
      <style:text-properties officeooo:rsid="00b483fb"/>
    </style:style>
    <style:style style:name="T27" style:family="text">
      <style:text-properties fo:font-weight="normal" officeooo:rsid="00b4ba04" style:font-weight-asian="normal" style:font-weight-complex="normal"/>
    </style:style>
    <style:style style:name="T28" style:family="text">
      <style:text-properties fo:font-weight="normal" officeooo:rsid="00b483fb" style:font-weight-asian="normal" style:font-weight-complex="normal"/>
    </style:style>
    <style:style style:name="T29" style:family="text">
      <style:text-properties fo:font-weight="normal" style:font-weight-asian="normal" style:font-weight-complex="normal"/>
    </style:style>
    <style:style style:name="T30" style:family="text">
      <style:text-properties fo:font-weight="normal" officeooo:rsid="00b35a62" style:font-weight-asian="normal" style:font-weight-complex="normal"/>
    </style:style>
    <style:style style:name="T31" style:family="text">
      <style:text-properties fo:font-weight="normal" officeooo:rsid="00b51ed7" style:font-weight-asian="normal" style:font-weight-complex="normal"/>
    </style:style>
    <style:style style:name="T32" style:family="text">
      <style:text-properties style:use-window-font-color="true" loext:opacity="0%" style:font-name="Arial" fo:font-size="10pt" fo:language="en" fo:country="GB" fo:font-weight="bold" officeooo:rsid="00aff1e2" style:font-name-asian="Times New Roman" style:font-size-asian="10pt" style:font-weight-asian="bold" style:font-name-complex="Arial" style:font-size-complex="10pt" style:language-complex="ar" style:country-complex="SA" style:font-weight-complex="bold"/>
    </style:style>
    <style:style style:name="T33" style:family="text">
      <style:text-properties style:use-window-font-color="true" loext:opacity="0%" style:font-name="Arial" fo:font-size="10pt" fo:language="en" fo:country="GB" fo:font-weight="bold" officeooo:rsid="0091af75" style:font-name-asian="Times New Roman" style:font-size-asian="10pt" style:font-weight-asian="bold" style:font-name-complex="Arial" style:font-size-complex="10pt" style:language-complex="ar" style:country-complex="SA" style:font-weight-complex="bold"/>
    </style:style>
    <style:style style:name="T34" style:family="text">
      <style:text-properties style:use-window-font-color="true" loext:opacity="0%" style:font-name="Arial" fo:font-size="10pt" fo:language="en" fo:country="GB" fo:font-weight="bold" officeooo:rsid="009c17a4" style:font-name-asian="Times New Roman" style:font-size-asian="10pt" style:font-weight-asian="bold" style:font-name-complex="Arial" style:font-size-complex="10pt" style:language-complex="ar" style:country-complex="SA" style:font-weight-complex="bold"/>
    </style:style>
    <style:style style:name="T35" style:family="text">
      <style:text-properties style:use-window-font-color="true" loext:opacity="0%" style:font-name="Arial" fo:font-size="10pt" fo:language="en" fo:country="GB" fo:font-weight="bold" officeooo:rsid="00aef078" style:font-name-asian="Times New Roman" style:font-size-asian="10pt" style:font-weight-asian="bold" style:font-name-complex="Arial" style:font-size-complex="10pt" style:language-complex="ar" style:country-complex="SA" style:font-weight-complex="bold"/>
    </style:style>
    <style:style style:name="T36" style:family="text">
      <style:text-properties style:use-window-font-color="true" loext:opacity="0%" style:font-name="Arial" fo:font-size="10pt" fo:language="en" fo:country="GB" fo:font-weight="bold" officeooo:rsid="006cf492" style:font-name-asian="Times New Roman" style:font-size-asian="10pt" style:font-weight-asian="bold" style:font-name-complex="Arial" style:font-size-complex="10pt" style:language-complex="ar" style:country-complex="SA" style:font-weight-complex="bold"/>
    </style:style>
    <style:style style:name="T37" style:family="text">
      <style:text-properties style:use-window-font-color="true" loext:opacity="0%" style:font-name="Arial" fo:font-size="10pt" fo:language="en" fo:country="GB" fo:font-weight="normal" officeooo:rsid="0071b518" style:font-name-asian="Times New Roman" style:font-size-asian="10pt" style:font-weight-asian="normal" style:font-name-complex="Arial" style:font-size-complex="10pt" style:language-complex="ar" style:country-complex="SA" style:font-weight-complex="normal"/>
    </style:style>
    <style:style style:name="T38" style:family="text">
      <style:text-properties style:use-window-font-color="true" loext:opacity="0%" style:font-name="Arial" fo:font-size="10pt" fo:language="en" fo:country="GB" fo:font-weight="normal" officeooo:rsid="006cf492" style:font-name-asian="Times New Roman" style:font-size-asian="10pt" style:font-weight-asian="normal" style:font-name-complex="Arial" style:font-size-complex="10pt" style:language-complex="ar" style:country-complex="SA" style:font-weight-complex="normal"/>
    </style:style>
    <style:style style:name="T39" style:family="text">
      <style:text-properties style:use-window-font-color="true" loext:opacity="0%" style:font-name="Arial" fo:font-size="10pt" fo:language="en" fo:country="GB" fo:font-weight="normal" officeooo:rsid="00a68670" style:font-name-asian="Times New Roman" style:font-size-asian="10pt" style:font-weight-asian="normal" style:font-name-complex="Arial" style:font-size-complex="10pt" style:language-complex="ar" style:country-complex="SA" style:font-weight-complex="normal"/>
    </style:style>
    <style:style style:name="T40" style:family="text">
      <style:text-properties style:use-window-font-color="true" loext:opacity="0%" style:font-name="Arial" fo:font-size="10pt" fo:language="en" fo:country="GB" fo:font-weight="normal" officeooo:rsid="00aff1e2" style:font-name-asian="Times New Roman" style:font-size-asian="10pt" style:font-weight-asian="normal" style:font-name-complex="Arial" style:font-size-complex="10pt" style:language-complex="ar" style:country-complex="SA" style:font-weight-complex="normal"/>
    </style:style>
    <style:style style:name="T41" style:family="text">
      <style:text-properties style:use-window-font-color="true" loext:opacity="0%" style:font-name="Arial" fo:font-size="10pt" fo:language="en" fo:country="GB" fo:font-weight="bold" officeooo:rsid="00b35a62" style:font-name-asian="Times New Roman" style:font-size-asian="10pt" style:font-weight-asian="bold" style:font-name-complex="Arial" style:font-size-complex="10pt" style:language-complex="ar" style:country-complex="SA" style:font-weight-complex="bold"/>
    </style:style>
    <style:style style:name="T42" style:family="text">
      <style:text-properties style:use-window-font-color="true" loext:opacity="0%" style:font-name="Arial" fo:font-size="10pt" fo:language="en" fo:country="GB" fo:font-weight="normal" officeooo:rsid="00b35a62" style:font-name-asian="Times New Roman" style:font-size-asian="10pt" style:font-weight-asian="normal" style:font-name-complex="Arial" style:font-size-complex="10pt" style:language-complex="ar" style:country-complex="SA" style:font-weight-complex="normal"/>
    </style:style>
    <style:style style:name="T43" style:family="text">
      <style:text-properties style:use-window-font-color="true" loext:opacity="0%" style:font-name="Arial" fo:font-size="10pt" fo:language="en" fo:country="GB" fo:font-weight="normal" officeooo:rsid="00b0fbcd" style:font-name-asian="Times New Roman" style:font-size-asian="10pt" style:font-weight-asian="normal" style:font-name-complex="Arial" style:font-size-complex="10pt" style:language-complex="ar" style:country-complex="SA" style:font-weight-complex="normal"/>
    </style:style>
    <style:style style:name="T44" style:family="text">
      <style:text-properties style:use-window-font-color="true" loext:opacity="0%" style:font-name="Arial" fo:font-size="10pt" fo:language="en" fo:country="GB" fo:font-weight="normal" officeooo:rsid="00adc902" style:font-name-asian="Times New Roman" style:font-size-asian="10pt" style:font-weight-asian="normal" style:font-name-complex="Arial" style:font-size-complex="10pt" style:language-complex="ar" style:country-complex="SA" style:font-weight-complex="normal"/>
    </style:style>
    <style:style style:name="T45" style:family="text">
      <style:text-properties fo:font-weight="bold" style:font-weight-asian="bold" style:font-weight-complex="bold"/>
    </style:style>
    <style:style style:name="T46" style:family="text">
      <style:text-properties style:use-window-font-color="true" loext:opacity="0%" style:font-name="Arial" fo:font-size="10pt" fo:language="en" fo:country="GB" fo:font-weight="bold" officeooo:rsid="00ae914f" style:font-name-asian="Times New Roman" style:font-size-asian="10pt" style:font-weight-asian="bold" style:font-name-complex="Arial" style:font-size-complex="10pt" style:language-complex="ar" style:country-complex="SA" style:font-weight-complex="bold"/>
    </style:style>
    <style:style style:name="T47" style:family="text">
      <style:text-properties style:use-window-font-color="true" loext:opacity="0%" style:font-name="Arial" fo:font-size="10pt" fo:language="en" fo:country="GB" fo:font-weight="normal" officeooo:rsid="00ae914f" style:font-name-asian="Times New Roman" style:font-size-asian="10pt" style:font-weight-asian="normal" style:font-name-complex="Arial" style:font-size-complex="10pt" style:language-complex="ar" style:country-complex="SA" style:font-weight-complex="normal"/>
    </style:style>
    <style:style style:name="T48" style:family="text">
      <style:text-properties style:use-window-font-color="true" loext:opacity="0%" style:font-name="Arial" fo:font-size="10pt" fo:language="en" fo:country="GB" fo:font-weight="normal" officeooo:rsid="006c4469" style:font-name-asian="Times New Roman" style:font-size-asian="10pt" style:font-weight-asian="normal" style:font-name-complex="Arial" style:font-size-complex="10pt" style:language-complex="ar" style:country-complex="SA" style:font-weight-complex="normal"/>
    </style:style>
    <style:style style:name="T49" style:family="text">
      <style:text-properties style:use-window-font-color="true" loext:opacity="0%" style:font-name="Arial" fo:font-size="10pt" fo:language="en" fo:country="GB" fo:font-weight="normal" officeooo:rsid="0091af75" style:font-name-asian="Times New Roman" style:font-size-asian="10pt" style:font-weight-asian="normal" style:font-name-complex="Arial" style:font-size-complex="10pt" style:language-complex="ar" style:country-complex="SA" style:font-weight-complex="normal"/>
    </style:style>
    <style:style style:name="T50" style:family="text">
      <style:text-properties style:use-window-font-color="true" loext:opacity="0%" style:font-name="Arial" fo:font-size="10pt" fo:language="en" fo:country="GB" fo:font-weight="normal" officeooo:rsid="0064e845" style:font-name-asian="Times New Roman" style:font-size-asian="10pt" style:font-weight-asian="normal" style:font-name-complex="Arial" style:font-size-complex="10pt" style:language-complex="ar" style:country-complex="SA" style:font-weight-complex="normal"/>
    </style:style>
    <style:style style:name="T51" style:family="text">
      <style:text-properties style:use-window-font-color="true" loext:opacity="0%" style:font-name="Arial" fo:font-size="10pt" fo:language="en" fo:country="GB" fo:font-weight="normal" officeooo:rsid="00610284" style:font-name-asian="Times New Roman" style:font-size-asian="10pt" style:font-weight-asian="normal" style:font-name-complex="Arial" style:font-size-complex="10pt" style:language-complex="ar" style:country-complex="SA" style:font-weight-complex="normal"/>
    </style:style>
    <style:style style:name="T52" style:family="text">
      <style:text-properties style:use-window-font-color="true" loext:opacity="0%" style:font-name="Arial" fo:font-size="10pt" fo:language="en" fo:country="GB" fo:font-weight="bold" officeooo:rsid="008ca689" style:font-name-asian="Times New Roman" style:font-size-asian="10pt" style:font-weight-asian="bold" style:font-name-complex="Arial" style:font-size-complex="10pt" style:language-complex="ar" style:country-complex="SA" style:font-weight-complex="bold"/>
    </style:style>
    <style:style style:name="T53" style:family="text">
      <style:text-properties style:use-window-font-color="true" loext:opacity="0%" style:font-name="Arial" fo:font-size="10pt" fo:language="en" fo:country="GB" fo:font-weight="bold" officeooo:rsid="0068f777" style:font-name-asian="Times New Roman" style:font-size-asian="10pt" style:font-weight-asian="bold" style:font-name-complex="Arial" style:font-size-complex="10pt" style:language-complex="ar" style:country-complex="SA" style:font-weight-complex="bold"/>
    </style:style>
    <style:style style:name="T54" style:family="text">
      <style:text-properties style:use-window-font-color="true" loext:opacity="0%" style:font-name="Arial" fo:font-size="10pt" fo:language="en" fo:country="GB" fo:font-weight="normal" officeooo:rsid="00aef078" style:font-name-asian="Times New Roman" style:font-size-asian="10pt" style:font-weight-asian="normal" style:font-name-complex="Arial" style:font-size-complex="10pt" style:language-complex="ar" style:country-complex="SA" style:font-weight-complex="normal"/>
    </style:style>
    <style:style style:name="T55" style:family="text">
      <style:text-properties style:use-window-font-color="true" loext:opacity="0%" style:font-name="Arial" fo:font-size="10pt" fo:language="en" fo:country="GB" fo:font-weight="bold" officeooo:rsid="00a2d3f5" style:font-name-asian="Times New Roman" style:font-size-asian="10pt" style:font-weight-asian="bold" style:font-name-complex="Arial" style:font-size-complex="10pt" style:language-complex="ar" style:country-complex="SA" style:font-weight-complex="bold"/>
    </style:style>
    <style:style style:name="T56" style:family="text">
      <style:text-properties style:use-window-font-color="true" loext:opacity="0%" style:font-name="Arial" fo:font-size="10pt" fo:language="en" fo:country="GB" fo:font-weight="bold" officeooo:rsid="00adc902" style:font-name-asian="Times New Roman" style:font-size-asian="10pt" style:font-weight-asian="bold" style:font-name-complex="Arial" style:font-size-complex="10pt" style:language-complex="ar" style:country-complex="SA" style:font-weight-complex="bold"/>
    </style:style>
    <style:style style:name="T57" style:family="text">
      <style:text-properties style:use-window-font-color="true" loext:opacity="0%" style:font-name="Arial" fo:font-size="10pt" fo:language="en" fo:country="GB" fo:font-weight="normal" officeooo:rsid="009c17a4" style:font-name-asian="Times New Roman" style:font-size-asian="10pt" style:font-weight-asian="normal" style:font-name-complex="Arial" style:font-size-complex="10pt" style:language-complex="ar" style:country-complex="SA" style:font-weight-complex="normal"/>
    </style:style>
    <style:style style:name="T58" style:family="text">
      <style:text-properties style:use-window-font-color="true" loext:opacity="0%" style:font-name="Arial" fo:font-size="10pt" fo:language="en" fo:country="GB" fo:font-weight="normal" officeooo:rsid="0066d22c" style:font-name-asian="Times New Roman" style:font-size-asian="10pt" style:font-weight-asian="normal" style:font-name-complex="Arial" style:font-size-complex="10pt" style:language-complex="ar" style:country-complex="SA" style:font-weight-complex="normal"/>
    </style:style>
    <style:style style:name="T59" style:family="text">
      <style:text-properties style:use-window-font-color="true" loext:opacity="0%" style:font-name="Arial" fo:font-size="10pt" fo:language="en" fo:country="GB" fo:font-weight="bold" officeooo:rsid="00a299be" style:font-name-asian="Times New Roman" style:font-size-asian="10pt" style:font-weight-asian="bold" style:font-name-complex="Arial" style:font-size-complex="10pt" style:language-complex="ar" style:country-complex="SA" style:font-weight-complex="bold"/>
    </style:style>
    <style:style style:name="T60" style:family="text">
      <style:text-properties style:use-window-font-color="true" loext:opacity="0%" style:font-name="Arial" fo:font-size="10pt" fo:language="en" fo:country="GB" fo:font-weight="normal" officeooo:rsid="00aa4f56" style:font-name-asian="Times New Roman" style:font-size-asian="10pt" style:font-weight-asian="normal" style:font-name-complex="Arial" style:font-size-complex="10pt" style:language-complex="ar" style:country-complex="SA" style:font-weight-complex="normal"/>
    </style:style>
    <style:style style:name="T61" style:family="text">
      <style:text-properties style:use-window-font-color="true" loext:opacity="0%" style:font-name="Arial" fo:font-size="10pt" fo:language="en" fo:country="GB" fo:font-weight="bold" officeooo:rsid="00a93834" style:font-name-asian="Times New Roman" style:font-size-asian="10pt" style:font-weight-asian="bold" style:font-name-complex="Arial" style:font-size-complex="10pt" style:language-complex="ar" style:country-complex="SA" style:font-weight-complex="bold"/>
    </style:style>
    <style:style style:name="T62" style:family="text">
      <style:text-properties style:use-window-font-color="true" loext:opacity="0%" style:font-name="Arial" fo:font-size="10pt" fo:language="en" fo:country="GB" fo:font-weight="bold" officeooo:rsid="00a68670" style:font-name-asian="Times New Roman" style:font-size-asian="10pt" style:font-weight-asian="bold" style:font-name-complex="Arial" style:font-size-complex="10pt" style:language-complex="ar" style:country-complex="SA" style:font-weight-complex="bold"/>
    </style:style>
    <style:style style:name="T63" style:family="text">
      <style:text-properties style:use-window-font-color="true" loext:opacity="0%" style:font-name="Arial" fo:font-size="10pt" fo:language="en" fo:country="GB" fo:font-weight="bold" officeooo:rsid="00a5d6c0" style:font-name-asian="Times New Roman" style:font-size-asian="10pt" style:font-weight-asian="bold" style:font-name-complex="Arial" style:font-size-complex="10pt" style:language-complex="ar" style:country-complex="SA" style:font-weight-complex="bold"/>
    </style:style>
    <style:style style:name="T64" style:family="text">
      <style:text-properties style:use-window-font-color="true" loext:opacity="0%" style:font-name="Arial" fo:font-size="10pt" fo:language="en" fo:country="GB" fo:font-weight="normal" officeooo:rsid="00a60c12" style:font-name-asian="Times New Roman" style:font-size-asian="10pt" style:font-weight-asian="normal" style:font-name-complex="Arial" style:font-size-complex="10pt" style:language-complex="ar" style:country-complex="SA" style:font-weight-complex="normal"/>
    </style:style>
    <style:style style:name="T65" style:family="text">
      <style:text-properties style:use-window-font-color="true" loext:opacity="0%" style:font-name="Arial" fo:font-size="10pt" fo:language="en" fo:country="GB" fo:font-weight="normal" officeooo:rsid="00a5d6c0" style:font-name-asian="Times New Roman" style:font-size-asian="10pt" style:font-weight-asian="normal" style:font-name-complex="Arial" style:font-size-complex="10pt" style:language-complex="ar" style:country-complex="SA" style:font-weight-complex="normal"/>
    </style:style>
    <style:style style:name="T66" style:family="text">
      <style:text-properties style:use-window-font-color="true" loext:opacity="0%" style:font-name="Arial" fo:font-size="10pt" fo:language="en" fo:country="GB" fo:font-weight="normal" officeooo:rsid="00a2d3f5" style:font-name-asian="Times New Roman" style:font-size-asian="10pt" style:font-weight-asian="normal" style:font-name-complex="Arial" style:font-size-complex="10pt" style:language-complex="ar" style:country-complex="SA" style:font-weight-complex="normal"/>
    </style:style>
    <style:style style:name="T67" style:family="text">
      <style:text-properties style:use-window-font-color="true" loext:opacity="0%" style:font-name="Arial" fo:font-size="10pt" fo:language="en" fo:country="GB" fo:font-weight="normal" officeooo:rsid="0095e6e1" style:font-name-asian="Times New Roman" style:font-size-asian="10pt" style:font-weight-asian="normal" style:font-name-complex="Arial" style:font-size-complex="10pt" style:language-complex="ar" style:country-complex="SA" style:font-weight-complex="normal"/>
    </style:style>
    <style:style style:name="T68" style:family="text">
      <style:text-properties style:use-window-font-color="true" loext:opacity="0%" style:font-name="Arial" fo:font-size="10pt" fo:language="en" fo:country="GB" fo:font-weight="bold" officeooo:rsid="00a0c900" style:font-name-asian="Times New Roman" style:font-size-asian="10pt" style:font-weight-asian="bold" style:font-name-complex="Arial" style:font-size-complex="10pt" style:language-complex="ar" style:country-complex="SA" style:font-weight-complex="bold"/>
    </style:style>
    <style:style style:name="T69" style:family="text">
      <style:text-properties style:use-window-font-color="true" loext:opacity="0%" style:font-name="Arial" fo:font-size="10pt" fo:language="en" fo:country="GB" fo:font-weight="normal" officeooo:rsid="00a49e13" style:font-name-asian="Times New Roman" style:font-size-asian="10pt" style:font-weight-asian="normal" style:font-name-complex="Arial" style:font-size-complex="10pt" style:language-complex="ar" style:country-complex="SA" style:font-weight-complex="normal"/>
    </style:style>
    <style:style style:name="T70" style:family="text">
      <style:text-properties style:use-window-font-color="true" loext:opacity="0%" style:font-name="Arial" fo:font-size="10pt" fo:language="en" fo:country="GB" fo:font-weight="normal" officeooo:rsid="00a299be" style:font-name-asian="Times New Roman" style:font-size-asian="10pt" style:font-weight-asian="normal" style:font-name-complex="Arial" style:font-size-complex="10pt" style:language-complex="ar" style:country-complex="SA" style:font-weight-complex="normal"/>
    </style:style>
    <style:style style:name="T71" style:family="text">
      <style:text-properties style:use-window-font-color="true" loext:opacity="0%" style:font-name="Arial" fo:font-size="10pt" fo:language="en" fo:country="GB" fo:font-weight="bold" officeooo:rsid="00a0b12b" style:font-name-asian="Times New Roman" style:font-size-asian="10pt" style:font-weight-asian="bold" style:font-name-complex="Arial" style:font-size-complex="10pt" style:language-complex="ar" style:country-complex="SA" style:font-weight-complex="bold"/>
    </style:style>
    <style:style style:name="T72" style:family="text">
      <style:text-properties style:use-window-font-color="true" loext:opacity="0%" style:font-name="Arial" fo:font-size="10pt" fo:language="en" fo:country="GB" fo:font-weight="normal" officeooo:rsid="009fb083" style:font-name-asian="Times New Roman" style:font-size-asian="10pt" style:font-weight-asian="normal" style:font-name-complex="Arial" style:font-size-complex="10pt" style:language-complex="ar" style:country-complex="SA" style:font-weight-complex="normal"/>
    </style:style>
    <style:style style:name="T73" style:family="text">
      <style:text-properties style:use-window-font-color="true" loext:opacity="0%" style:font-name="Arial" fo:font-size="10pt" fo:language="en" fo:country="GB" fo:font-weight="normal" officeooo:rsid="00a0b12b" style:font-name-asian="Times New Roman" style:font-size-asian="10pt" style:font-weight-asian="normal" style:font-name-complex="Arial" style:font-size-complex="10pt" style:language-complex="ar" style:country-complex="SA" style:font-weight-complex="normal"/>
    </style:style>
    <style:style style:name="T74" style:family="text">
      <style:text-properties style:use-window-font-color="true" loext:opacity="0%" style:font-name="Arial" fo:font-size="10pt" fo:language="en" fo:country="GB" fo:font-weight="bold" officeooo:rsid="009fb083" style:font-name-asian="Times New Roman" style:font-size-asian="10pt" style:font-weight-asian="bold" style:font-name-complex="Arial" style:font-size-complex="10pt" style:language-complex="ar" style:country-complex="SA" style:font-weight-complex="bold"/>
    </style:style>
    <style:style style:name="T75" style:family="text">
      <style:text-properties style:use-window-font-color="true" loext:opacity="0%" style:font-name="Arial" fo:font-size="10pt" fo:language="en" fo:country="GB" fo:font-weight="bold" officeooo:rsid="009e7c1e" style:font-name-asian="Times New Roman" style:font-size-asian="10pt" style:font-weight-asian="bold" style:font-name-complex="Arial" style:font-size-complex="10pt" style:language-complex="ar" style:country-complex="SA" style:font-weight-complex="bold"/>
    </style:style>
    <style:style style:name="T76" style:family="text">
      <style:text-properties style:use-window-font-color="true" loext:opacity="0%" style:font-name="Arial" fo:font-size="10pt" fo:language="en" fo:country="GB" fo:font-weight="normal" officeooo:rsid="009e7c1e" style:font-name-asian="Times New Roman" style:font-size-asian="10pt" style:font-weight-asian="normal" style:font-name-complex="Arial" style:font-size-complex="10pt" style:language-complex="ar" style:country-complex="SA" style:font-weight-complex="normal"/>
    </style:style>
    <style:style style:name="T77" style:family="text">
      <style:text-properties style:use-window-font-color="true" loext:opacity="0%" style:font-name="Arial" fo:font-size="10pt" fo:language="en" fo:country="GB" fo:font-weight="bold" officeooo:rsid="009d8f2c" style:font-name-asian="Times New Roman" style:font-size-asian="10pt" style:font-weight-asian="bold" style:font-name-complex="Arial" style:font-size-complex="10pt" style:language-complex="ar" style:country-complex="SA" style:font-weight-complex="bold"/>
    </style:style>
    <style:style style:name="T78" style:family="text">
      <style:text-properties style:use-window-font-color="true" loext:opacity="0%" style:font-name="Arial" fo:font-size="10pt" fo:language="en" fo:country="GB" fo:font-weight="normal" officeooo:rsid="009d8f2c" style:font-name-asian="Times New Roman" style:font-size-asian="10pt" style:font-weight-asian="normal" style:font-name-complex="Arial" style:font-size-complex="10pt" style:language-complex="ar" style:country-complex="SA" style:font-weight-complex="normal"/>
    </style:style>
    <style:style style:name="T79" style:family="text">
      <style:text-properties style:use-window-font-color="true" loext:opacity="0%" style:font-name="Arial" fo:font-size="10pt" fo:language="en" fo:country="GB" fo:font-weight="bold" officeooo:rsid="0092dfc8" style:font-name-asian="Times New Roman" style:font-size-asian="10pt" style:font-weight-asian="bold" style:font-name-complex="Arial" style:font-size-complex="10pt" style:language-complex="ar" style:country-complex="SA" style:font-weight-complex="bold"/>
    </style:style>
    <style:style style:name="T80" style:family="text">
      <style:text-properties style:use-window-font-color="true" loext:opacity="0%" style:font-name="Arial" fo:font-size="10pt" fo:language="en" fo:country="GB" fo:font-weight="bold" officeooo:rsid="008ae39c" style:font-name-asian="Times New Roman" style:font-size-asian="10pt" style:font-weight-asian="bold" style:font-name-complex="Arial" style:font-size-complex="10pt" style:language-complex="ar" style:country-complex="SA" style:font-weight-complex="bold"/>
    </style:style>
    <style:style style:name="T81" style:family="text">
      <style:text-properties style:use-window-font-color="true" loext:opacity="0%" style:font-name="Arial" fo:font-size="10pt" fo:language="en" fo:country="GB" fo:font-weight="normal" officeooo:rsid="0092dfc8" style:font-name-asian="Times New Roman" style:font-size-asian="10pt" style:font-weight-asian="normal" style:font-name-complex="Arial" style:font-size-complex="10pt" style:language-complex="ar" style:country-complex="SA" style:font-weight-complex="normal"/>
    </style:style>
    <style:style style:name="T82" style:family="text">
      <style:text-properties style:use-window-font-color="true" loext:opacity="0%" style:font-name="Arial" fo:font-size="10pt" fo:language="en" fo:country="GB" fo:font-weight="bold" officeooo:rsid="00992a02" style:font-name-asian="Times New Roman" style:font-size-asian="10pt" style:font-weight-asian="bold" style:font-name-complex="Arial" style:font-size-complex="10pt" style:language-complex="ar" style:country-complex="SA" style:font-weight-complex="bold"/>
    </style:style>
    <style:style style:name="T83" style:family="text">
      <style:text-properties style:use-window-font-color="true" loext:opacity="0%" style:font-name="Arial" fo:font-size="10pt" fo:language="en" fo:country="GB" fo:font-weight="bold" officeooo:rsid="009be38b" style:font-name-asian="Times New Roman" style:font-size-asian="10pt" style:font-weight-asian="bold" style:font-name-complex="Arial" style:font-size-complex="10pt" style:language-complex="ar" style:country-complex="SA" style:font-weight-complex="bold"/>
    </style:style>
    <style:style style:name="T84" style:family="text">
      <style:text-properties style:use-window-font-color="true" loext:opacity="0%" style:font-name="Arial" fo:font-size="10pt" fo:language="en" fo:country="GB" fo:font-weight="normal" officeooo:rsid="00992a02" style:font-name-asian="Times New Roman" style:font-size-asian="10pt" style:font-weight-asian="normal" style:font-name-complex="Arial" style:font-size-complex="10pt" style:language-complex="ar" style:country-complex="SA" style:font-weight-complex="normal"/>
    </style:style>
    <style:style style:name="T85" style:family="text">
      <style:text-properties style:use-window-font-color="true" loext:opacity="0%" style:font-name="Arial" fo:font-size="10pt" fo:language="en" fo:country="GB" fo:font-weight="bold" officeooo:rsid="0097e4fe" style:font-name-asian="Times New Roman" style:font-size-asian="10pt" style:font-weight-asian="bold" style:font-name-complex="Arial" style:font-size-complex="10pt" style:language-complex="ar" style:country-complex="SA" style:font-weight-complex="bold"/>
    </style:style>
    <style:style style:name="T86" style:family="text">
      <style:text-properties style:use-window-font-color="true" loext:opacity="0%" style:font-name="Arial" fo:font-size="10pt" fo:language="en" fo:country="GB" fo:font-weight="normal" officeooo:rsid="008ca689" style:font-name-asian="Times New Roman" style:font-size-asian="10pt" style:font-weight-asian="normal" style:font-name-complex="Arial" style:font-size-complex="10pt" style:language-complex="ar" style:country-complex="SA" style:font-weight-complex="normal"/>
    </style:style>
    <style:style style:name="T87" style:family="text">
      <style:text-properties style:use-window-font-color="true" loext:opacity="0%" style:font-name="Arial" fo:font-size="10pt" fo:language="en" fo:country="GB" fo:font-weight="normal" officeooo:rsid="0068f777" style:font-name-asian="Times New Roman" style:font-size-asian="10pt" style:font-weight-asian="normal" style:font-name-complex="Arial" style:font-size-complex="10pt" style:language-complex="ar" style:country-complex="SA" style:font-weight-complex="normal"/>
    </style:style>
    <style:style style:name="T88" style:family="text">
      <style:text-properties style:use-window-font-color="true" loext:opacity="0%" style:font-name="Arial" fo:font-size="10pt" fo:language="en" fo:country="GB" fo:font-weight="normal" officeooo:rsid="008ae39c" style:font-name-asian="Times New Roman" style:font-size-asian="10pt" style:font-weight-asian="normal" style:font-name-complex="Arial" style:font-size-complex="10pt" style:language-complex="ar" style:country-complex="SA" style:font-weight-complex="normal"/>
    </style:style>
    <style:style style:name="T89" style:family="text">
      <style:text-properties style:use-window-font-color="true" loext:opacity="0%" style:font-name="Arial" fo:font-size="10pt" fo:language="en" fo:country="GB" fo:font-weight="bold" officeooo:rsid="00844499" style:font-name-asian="Times New Roman" style:font-size-asian="10pt" style:font-weight-asian="bold" style:font-name-complex="Arial" style:font-size-complex="10pt" style:language-complex="ar" style:country-complex="SA" style:font-weight-complex="bold"/>
    </style:style>
    <style:style style:name="T90" style:family="text">
      <style:text-properties style:use-window-font-color="true" loext:opacity="0%" style:font-name="Arial" fo:font-size="10pt" fo:language="en" fo:country="GB" fo:font-weight="bold" officeooo:rsid="00397ee7" style:font-name-asian="Times New Roman" style:font-size-asian="10pt" style:font-weight-asian="bold" style:font-name-complex="Arial" style:font-size-complex="10pt" style:language-complex="ar" style:country-complex="SA" style:font-weight-complex="bold"/>
    </style:style>
    <style:style style:name="T91" style:family="text">
      <style:text-properties style:use-window-font-color="true" loext:opacity="0%" style:font-name="Arial" fo:font-size="10pt" fo:language="en" fo:country="GB" fo:font-weight="normal" officeooo:rsid="008008a0" style:font-name-asian="Times New Roman" style:font-size-asian="10pt" style:font-weight-asian="normal" style:font-name-complex="Arial" style:font-size-complex="10pt" style:language-complex="ar" style:country-complex="SA" style:font-weight-complex="normal"/>
    </style:style>
    <style:style style:name="T92" style:family="text">
      <style:text-properties style:use-window-font-color="true" loext:opacity="0%" style:font-name="Arial" fo:font-size="10pt" fo:language="en" fo:country="GB" fo:font-weight="normal" officeooo:rsid="00888103" style:font-name-asian="Times New Roman" style:font-size-asian="10pt" style:font-weight-asian="normal" style:font-name-complex="Arial" style:font-size-complex="10pt" style:language-complex="ar" style:country-complex="SA" style:font-weight-complex="normal"/>
    </style:style>
    <style:style style:name="T93" style:family="text">
      <style:text-properties style:use-window-font-color="true" loext:opacity="0%" style:font-name="Arial" fo:font-size="10pt" fo:language="en" fo:country="GB" fo:font-weight="bold" officeooo:rsid="00888103" style:font-name-asian="Times New Roman" style:font-size-asian="10pt" style:font-weight-asian="bold" style:font-name-complex="Arial" style:font-size-complex="10pt" style:language-complex="ar" style:country-complex="SA" style:font-weight-complex="bold"/>
    </style:style>
    <style:style style:name="T94" style:family="text">
      <style:text-properties style:use-window-font-color="true" loext:opacity="0%" style:font-name="Arial" fo:font-size="10pt" fo:language="en" fo:country="GB" fo:font-weight="normal" officeooo:rsid="00862c00" style:font-name-asian="Times New Roman" style:font-size-asian="10pt" style:font-weight-asian="normal" style:font-name-complex="Arial" style:font-size-complex="10pt" style:language-complex="ar" style:country-complex="SA" style:font-weight-complex="normal"/>
    </style:style>
    <style:style style:name="T95" style:family="text">
      <style:text-properties style:use-window-font-color="true" loext:opacity="0%" style:font-name="Arial" fo:font-size="10pt" fo:language="en" fo:country="GB" fo:font-weight="bold" officeooo:rsid="008008a0" style:font-name-asian="Times New Roman" style:font-size-asian="10pt" style:font-weight-asian="bold" style:font-name-complex="Arial" style:font-size-complex="10pt" style:language-complex="ar" style:country-complex="SA" style:font-weight-complex="bold"/>
    </style:style>
    <style:style style:name="T96" style:family="text">
      <style:text-properties style:use-window-font-color="true" loext:opacity="0%" style:font-name="Arial" fo:font-size="10pt" fo:language="en" fo:country="GB" fo:font-weight="normal" officeooo:rsid="00844499" style:font-name-asian="Times New Roman" style:font-size-asian="10pt" style:font-weight-asian="normal" style:font-name-complex="Arial" style:font-size-complex="10pt" style:language-complex="ar" style:country-complex="SA" style:font-weight-complex="normal"/>
    </style:style>
    <style:style style:name="T97" style:family="text">
      <style:text-properties style:use-window-font-color="true" loext:opacity="0%" style:font-name="Arial" fo:font-size="10pt" fo:language="en" fo:country="GB" fo:font-weight="bold" officeooo:rsid="00848d43" style:font-name-asian="Times New Roman" style:font-size-asian="10pt" style:font-weight-asian="bold" style:font-name-complex="Arial" style:font-size-complex="10pt" style:language-complex="ar" style:country-complex="SA" style:font-weight-complex="bold"/>
    </style:style>
    <style:style style:name="T98" style:family="text">
      <style:text-properties style:use-window-font-color="true" loext:opacity="0%" style:font-name="Arial" fo:font-size="10pt" fo:language="en" fo:country="GB" fo:font-weight="bold" officeooo:rsid="00835374" style:font-name-asian="Times New Roman" style:font-size-asian="10pt" style:font-weight-asian="bold" style:font-name-complex="Arial" style:font-size-complex="10pt" style:language-complex="ar" style:country-complex="SA" style:font-weight-complex="bold"/>
    </style:style>
    <style:style style:name="T99" style:family="text">
      <style:text-properties style:use-window-font-color="true" loext:opacity="0%" style:font-name="Arial" fo:font-size="10pt" fo:language="en" fo:country="GB" fo:font-weight="bold" officeooo:rsid="0081c5c1" style:font-name-asian="Times New Roman" style:font-size-asian="10pt" style:font-weight-asian="bold" style:font-name-complex="Arial" style:font-size-complex="10pt" style:language-complex="ar" style:country-complex="SA" style:font-weight-complex="bold"/>
    </style:style>
    <style:style style:name="T100" style:family="text">
      <style:text-properties style:use-window-font-color="true" loext:opacity="0%" style:font-name="Arial" fo:font-size="10pt" fo:language="en" fo:country="GB" fo:font-weight="normal" officeooo:rsid="0081c5c1" style:font-name-asian="Times New Roman" style:font-size-asian="10pt" style:font-weight-asian="normal" style:font-name-complex="Arial" style:font-size-complex="10pt" style:language-complex="ar" style:country-complex="SA" style:font-weight-complex="normal"/>
    </style:style>
    <style:style style:name="T101" style:family="text">
      <style:text-properties style:use-window-font-color="true" loext:opacity="0%" style:font-name="Arial" fo:font-size="10pt" fo:language="en" fo:country="GB" fo:font-weight="normal" officeooo:rsid="00872598" style:font-name-asian="Times New Roman" style:font-size-asian="10pt" style:font-weight-asian="normal" style:font-name-complex="Arial" style:font-size-complex="10pt" style:language-complex="ar" style:country-complex="SA" style:font-weight-complex="normal"/>
    </style:style>
    <style:style style:name="T102" style:family="text">
      <style:text-properties style:use-window-font-color="true" loext:opacity="0%" style:font-name="Arial" fo:font-size="10pt" fo:language="en" fo:country="GB" fo:font-weight="normal" officeooo:rsid="00848d43" style:font-name-asian="Times New Roman" style:font-size-asian="10pt" style:font-weight-asian="normal" style:font-name-complex="Arial" style:font-size-complex="10pt" style:language-complex="ar" style:country-complex="SA" style:font-weight-complex="normal"/>
    </style:style>
    <style:style style:name="T103" style:family="text">
      <style:text-properties style:use-window-font-color="true" loext:opacity="0%" style:font-name="Arial" fo:font-size="10pt" fo:language="en" fo:country="GB" fo:font-weight="normal" officeooo:rsid="00835374" style:font-name-asian="Times New Roman" style:font-size-asian="10pt" style:font-weight-asian="normal" style:font-name-complex="Arial" style:font-size-complex="10pt" style:language-complex="ar" style:country-complex="SA" style:font-weight-complex="normal"/>
    </style:style>
    <style:style style:name="T104" style:family="text">
      <style:text-properties style:use-window-font-color="true" loext:opacity="0%" style:font-name="Arial" fo:font-size="10pt" fo:language="en" fo:country="GB" fo:font-weight="bold" officeooo:rsid="007f56d7" style:font-name-asian="Times New Roman" style:font-size-asian="10pt" style:font-weight-asian="bold" style:font-name-complex="Arial" style:font-size-complex="10pt" style:language-complex="ar" style:country-complex="SA" style:font-weight-complex="bold"/>
    </style:style>
    <style:style style:name="T105" style:family="text">
      <style:text-properties style:use-window-font-color="true" loext:opacity="0%" style:font-name="Arial" fo:font-size="10pt" fo:language="en" fo:country="GB" fo:font-weight="bold" officeooo:rsid="0076b6e2" style:font-name-asian="Times New Roman" style:font-size-asian="10pt" style:font-weight-asian="bold" style:font-name-complex="Arial" style:font-size-complex="10pt" style:language-complex="ar" style:country-complex="SA" style:font-weight-complex="bold"/>
    </style:style>
    <style:style style:name="T106" style:family="text">
      <style:text-properties style:use-window-font-color="true" loext:opacity="0%" style:font-name="Arial" fo:font-size="10pt" fo:language="en" fo:country="GB" fo:font-weight="normal" officeooo:rsid="007f56d7" style:font-name-asian="Times New Roman" style:font-size-asian="10pt" style:font-weight-asian="normal" style:font-name-complex="Arial" style:font-size-complex="10pt" style:language-complex="ar" style:country-complex="SA" style:font-weight-complex="normal"/>
    </style:style>
    <style:style style:name="T107" style:family="text">
      <style:text-properties style:use-window-font-color="true" loext:opacity="0%" style:font-name="Arial" fo:font-size="10pt" fo:language="en" fo:country="GB" fo:font-weight="normal" officeooo:rsid="007c2871" style:font-name-asian="Times New Roman" style:font-size-asian="10pt" style:font-weight-asian="normal" style:font-name-complex="Arial" style:font-size-complex="10pt" style:language-complex="ar" style:country-complex="SA" style:font-weight-complex="normal"/>
    </style:style>
    <style:style style:name="T108" style:family="text">
      <style:text-properties style:use-window-font-color="true" loext:opacity="0%" style:font-name="Arial" fo:font-size="10pt" fo:language="en" fo:country="GB" fo:font-weight="bold" officeooo:rsid="007abe73" style:font-name-asian="Times New Roman" style:font-size-asian="10pt" style:font-weight-asian="bold" style:font-name-complex="Arial" style:font-size-complex="10pt" style:language-complex="ar" style:country-complex="SA" style:font-weight-complex="bold"/>
    </style:style>
    <style:style style:name="T109" style:family="text">
      <style:text-properties style:use-window-font-color="true" loext:opacity="0%" style:font-name="Arial" fo:font-size="10pt" fo:language="en" fo:country="GB" fo:font-weight="bold" officeooo:rsid="007c2871" style:font-name-asian="Times New Roman" style:font-size-asian="10pt" style:font-weight-asian="bold" style:font-name-complex="Arial" style:font-size-complex="10pt" style:language-complex="ar" style:country-complex="SA" style:font-weight-complex="bold"/>
    </style:style>
    <style:style style:name="T110" style:family="text">
      <style:text-properties style:use-window-font-color="true" loext:opacity="0%" style:font-name="Arial" fo:font-size="10pt" fo:language="en" fo:country="GB" fo:font-weight="normal" officeooo:rsid="007e0f50" style:font-name-asian="Times New Roman" style:font-size-asian="10pt" style:font-weight-asian="normal" style:font-name-complex="Arial" style:font-size-complex="10pt" style:language-complex="ar" style:country-complex="SA" style:font-weight-complex="normal"/>
    </style:style>
    <style:style style:name="T111" style:family="text">
      <style:text-properties style:use-window-font-color="true" loext:opacity="0%" style:font-name="Arial" fo:font-size="10pt" fo:language="en" fo:country="GB" fo:font-weight="normal" officeooo:rsid="0078e2f1" style:font-name-asian="Times New Roman" style:font-size-asian="10pt" style:font-weight-asian="normal" style:font-name-complex="Arial" style:font-size-complex="10pt" style:language-complex="ar" style:country-complex="SA" style:font-weight-complex="normal"/>
    </style:style>
    <style:style style:name="T112" style:family="text">
      <style:text-properties style:use-window-font-color="true" loext:opacity="0%" style:font-name="Arial" fo:font-size="10pt" fo:language="en" fo:country="GB" fo:font-weight="bold" officeooo:rsid="007e0f50" style:font-name-asian="Times New Roman" style:font-size-asian="10pt" style:font-weight-asian="bold" style:font-name-complex="Arial" style:font-size-complex="10pt" style:language-complex="ar" style:country-complex="SA" style:font-weight-complex="bold"/>
    </style:style>
    <style:style style:name="T113" style:family="text">
      <style:text-properties style:use-window-font-color="true" loext:opacity="0%" style:font-name="Arial" fo:font-size="10pt" fo:language="en" fo:country="GB" fo:font-weight="normal" officeooo:rsid="007abe73" style:font-name-asian="Times New Roman" style:font-size-asian="10pt" style:font-weight-asian="normal" style:font-name-complex="Arial" style:font-size-complex="10pt" style:language-complex="ar" style:country-complex="SA" style:font-weight-complex="normal"/>
    </style:style>
    <style:style style:name="T114" style:family="text">
      <style:text-properties style:use-window-font-color="true" loext:opacity="0%" style:font-name="Arial" fo:font-size="10pt" fo:language="en" fo:country="GB" fo:font-weight="normal" officeooo:rsid="0078454f" style:font-name-asian="Times New Roman" style:font-size-asian="10pt" style:font-weight-asian="normal" style:font-name-complex="Arial" style:font-size-complex="10pt" style:language-complex="ar" style:country-complex="SA" style:font-weight-complex="normal"/>
    </style:style>
    <style:style style:name="T115" style:family="text">
      <style:text-properties style:use-window-font-color="true" loext:opacity="0%" style:font-name="Arial" fo:font-size="9pt" fo:language="en" fo:country="GB" fo:font-weight="normal" officeooo:rsid="0068f777" style:font-name-asian="Times New Roman" style:font-size-asian="9pt" style:font-weight-asian="normal" style:font-name-complex="Arial" style:font-size-complex="9pt" style:language-complex="ar" style:country-complex="SA" style:font-weight-complex="normal"/>
    </style:style>
    <style:style style:name="T116" style:family="text">
      <style:text-properties style:use-window-font-color="true" loext:opacity="0%" style:font-name="Arial" fo:font-size="10pt" fo:language="en" fo:country="GB" fo:font-weight="bold" officeooo:rsid="0078454f" style:font-name-asian="Times New Roman" style:font-size-asian="10pt" style:font-weight-asian="bold" style:font-name-complex="Arial" style:font-size-complex="10pt" style:language-complex="ar" style:country-complex="SA" style:font-weight-complex="bold"/>
    </style:style>
    <style:style style:name="T117" style:family="text">
      <style:text-properties style:use-window-font-color="true" loext:opacity="0%" style:font-name="Arial" fo:font-size="10pt" fo:language="en" fo:country="GB" fo:font-weight="normal" officeooo:rsid="007aadc2" style:font-name-asian="Times New Roman" style:font-size-asian="10pt" style:font-weight-asian="normal" style:font-name-complex="Arial" style:font-size-complex="10pt" style:language-complex="ar" style:country-complex="SA" style:font-weight-complex="normal"/>
    </style:style>
    <style:style style:name="T118" style:family="text">
      <style:text-properties style:use-window-font-color="true" loext:opacity="0%" style:font-name="Arial" fo:font-size="10pt" fo:language="en" fo:country="GB" fo:font-weight="normal" officeooo:rsid="0076b6e2" style:font-name-asian="Times New Roman" style:font-size-asian="10pt" style:font-weight-asian="normal" style:font-name-complex="Arial" style:font-size-complex="10pt" style:language-complex="ar" style:country-complex="SA" style:font-weight-complex="normal"/>
    </style:style>
    <style:style style:name="T119" style:family="text">
      <style:text-properties style:use-window-font-color="true" loext:opacity="0%" style:font-name="Arial" fo:font-size="10pt" fo:language="en" fo:country="GB" fo:font-weight="bold" officeooo:rsid="0071b518" style:font-name-asian="Times New Roman" style:font-size-asian="10pt" style:font-weight-asian="bold" style:font-name-complex="Arial" style:font-size-complex="10pt" style:language-complex="ar" style:country-complex="SA" style:font-weight-complex="bold"/>
    </style:style>
    <style:style style:name="T120" style:family="text">
      <style:text-properties style:use-window-font-color="true" loext:opacity="0%" style:font-name="Arial" fo:font-size="10pt" fo:language="en" fo:country="GB" fo:font-weight="bold" officeooo:rsid="0075cb49" style:font-name-asian="Times New Roman" style:font-size-asian="10pt" style:font-weight-asian="bold" style:font-name-complex="Arial" style:font-size-complex="10pt" style:language-complex="ar" style:country-complex="SA" style:font-weight-complex="bold"/>
    </style:style>
    <style:style style:name="T121" style:family="text">
      <style:text-properties style:use-window-font-color="true" loext:opacity="0%" style:font-name="Arial" fo:font-size="10pt" fo:language="en" fo:country="GB" fo:font-weight="bold" officeooo:rsid="00754e24" style:font-name-asian="Times New Roman" style:font-size-asian="10pt" style:font-weight-asian="bold" style:font-name-complex="Arial" style:font-size-complex="10pt" style:language-complex="ar" style:country-complex="SA" style:font-weight-complex="bold"/>
    </style:style>
    <style:style style:name="T122" style:family="text">
      <style:text-properties style:use-window-font-color="true" loext:opacity="0%" style:font-name="Arial" fo:font-size="10pt" fo:language="en" fo:country="GB" fo:font-weight="bold" officeooo:rsid="0073e1bc" style:font-name-asian="Times New Roman" style:font-size-asian="10pt" style:font-weight-asian="bold" style:font-name-complex="Arial" style:font-size-complex="10pt" style:language-complex="ar" style:country-complex="SA" style:font-weight-complex="bold"/>
    </style:style>
    <style:style style:name="T123" style:family="text">
      <style:text-properties style:use-window-font-color="true" loext:opacity="0%" style:font-name="Arial" fo:font-size="9pt" fo:language="en" fo:country="GB" fo:font-weight="bold" officeooo:rsid="0068f777" style:font-name-asian="Times New Roman" style:font-size-asian="9pt" style:font-weight-asian="bold" style:font-name-complex="Arial" style:font-size-complex="9pt" style:language-complex="ar" style:country-complex="SA" style:font-weight-complex="bold"/>
    </style:style>
    <style:style style:name="T124" style:family="text">
      <style:text-properties style:use-window-font-color="true" loext:opacity="0%" style:font-name="Arial" fo:font-size="9pt" fo:language="en" fo:country="GB" fo:font-weight="normal" officeooo:rsid="0064e845" style:font-name-asian="Times New Roman" style:font-size-asian="9pt" style:font-weight-asian="normal" style:font-name-complex="Arial" style:font-size-complex="9pt" style:language-complex="ar" style:country-complex="SA" style:font-weight-complex="normal"/>
    </style:style>
    <style:style style:name="T125" style:family="text">
      <style:text-properties style:use-window-font-color="true" loext:opacity="0%" style:font-name="Arial" fo:font-size="9pt" fo:language="en" fo:country="GB" fo:font-weight="normal" officeooo:rsid="0066d22c" style:font-name-asian="Times New Roman" style:font-size-asian="9pt" style:font-weight-asian="normal" style:font-name-complex="Arial" style:font-size-complex="9pt" style:language-complex="ar" style:country-complex="SA" style:font-weight-complex="normal"/>
    </style:style>
    <style:style style:name="T126" style:family="text">
      <style:text-properties style:use-window-font-color="true" loext:opacity="0%" style:font-name="Arial" fo:font-size="9pt" fo:language="en" fo:country="GB" fo:font-weight="normal" officeooo:rsid="006cf492" style:font-name-asian="Times New Roman" style:font-size-asian="9pt" style:font-weight-asian="normal" style:font-name-complex="Arial" style:font-size-complex="9pt" style:language-complex="ar" style:country-complex="SA" style:font-weight-complex="normal"/>
    </style:style>
    <style:style style:name="T127" style:family="text">
      <style:text-properties style:use-window-font-color="true" loext:opacity="0%" style:font-name="Arial" fo:font-size="9pt" fo:language="en" fo:country="GB" fo:font-weight="normal" officeooo:rsid="0071b518" style:font-name-asian="Times New Roman" style:font-size-asian="9pt" style:font-weight-asian="normal" style:font-name-complex="Arial" style:font-size-complex="9pt" style:language-complex="ar" style:country-complex="SA" style:font-weight-complex="normal"/>
    </style:style>
    <style:style style:name="T128" style:family="text">
      <style:text-properties style:use-window-font-color="true" loext:opacity="0%" style:font-name="Arial" fo:font-size="10pt" fo:language="en" fo:country="GB" fo:font-weight="bold" officeooo:rsid="006bda57" style:font-name-asian="Times New Roman" style:font-size-asian="10pt" style:font-weight-asian="bold" style:font-name-complex="Arial" style:font-size-complex="10pt" style:language-complex="ar" style:country-complex="SA" style:font-weight-complex="bold"/>
    </style:style>
    <style:style style:name="T129" style:family="text">
      <style:text-properties style:use-window-font-color="true" loext:opacity="0%" style:font-name="Arial" fo:font-size="10pt" fo:language="en" fo:country="GB" fo:font-weight="normal" officeooo:rsid="006bda57" style:font-name-asian="Times New Roman" style:font-size-asian="10pt" style:font-weight-asian="normal" style:font-name-complex="Arial" style:font-size-complex="10pt" style:language-complex="ar" style:country-complex="SA" style:font-weight-complex="normal"/>
    </style:style>
    <style:style style:name="T130" style:family="text">
      <style:text-properties style:use-window-font-color="true" loext:opacity="0%" style:font-name="Arial" fo:font-size="9pt" fo:language="en" fo:country="GB" fo:font-weight="bold" officeooo:rsid="006bda57" style:font-name-asian="Times New Roman" style:font-size-asian="9pt" style:font-weight-asian="bold" style:font-name-complex="Arial" style:font-size-complex="9pt" style:language-complex="ar" style:country-complex="SA" style:font-weight-complex="bold"/>
    </style:style>
    <style:style style:name="T131" style:family="text">
      <style:text-properties style:use-window-font-color="true" loext:opacity="0%" style:font-name="Arial" fo:font-size="9pt" fo:language="en" fo:country="GB" fo:font-weight="normal" officeooo:rsid="006bda57" style:font-name-asian="Times New Roman" style:font-size-asian="9pt" style:font-weight-asian="normal" style:font-name-complex="Arial" style:font-size-complex="9pt" style:language-complex="ar" style:country-complex="SA" style:font-weight-complex="normal"/>
    </style:style>
    <style:style style:name="T132" style:family="text">
      <style:text-properties style:use-window-font-color="true" loext:opacity="0%" style:font-name="Arial" fo:font-size="10pt" fo:language="en" fo:country="GB" fo:font-weight="bold" officeooo:rsid="006a2757" style:font-name-asian="Times New Roman" style:font-size-asian="10pt" style:font-weight-asian="bold" style:font-name-complex="Arial" style:font-size-complex="10pt" style:language-complex="ar" style:country-complex="SA" style:font-weight-complex="bold"/>
    </style:style>
    <style:style style:name="T133" style:family="text">
      <style:text-properties style:use-window-font-color="true" loext:opacity="0%" style:font-name="Arial" fo:font-size="10pt" fo:language="en" fo:country="GB" fo:font-weight="bold" officeooo:rsid="005dca78" style:font-name-asian="Times New Roman" style:font-size-asian="10pt" style:font-weight-asian="bold" style:font-name-complex="Arial" style:font-size-complex="10pt" style:language-complex="ar" style:country-complex="SA" style:font-weight-complex="bold"/>
    </style:style>
    <style:style style:name="T134" style:family="text">
      <style:text-properties style:use-window-font-color="true" loext:opacity="0%" style:font-name="Arial" fo:font-size="9pt" fo:language="en" fo:country="GB" fo:font-weight="bold" officeooo:rsid="006a2757" style:font-name-asian="Times New Roman" style:font-size-asian="9pt" style:font-weight-asian="bold" style:font-name-complex="Arial" style:font-size-complex="9pt" style:language-complex="ar" style:country-complex="SA" style:font-weight-complex="bold"/>
    </style:style>
    <style:style style:name="T135" style:family="text">
      <style:text-properties style:use-window-font-color="true" loext:opacity="0%" style:font-name="Arial" fo:font-size="9pt" fo:language="en" fo:country="GB" fo:font-weight="normal" officeooo:rsid="006a2757" style:font-name-asian="Times New Roman" style:font-size-asian="9pt" style:font-weight-asian="normal" style:font-name-complex="Arial" style:font-size-complex="9pt" style:language-complex="ar" style:country-complex="SA" style:font-weight-complex="normal"/>
    </style:style>
    <style:style style:name="T136" style:family="text">
      <style:text-properties style:use-window-font-color="true" loext:opacity="0%" style:font-name="Arial" fo:font-size="10pt" fo:language="en" fo:country="GB" fo:font-weight="bold" officeooo:rsid="0066d22c" style:font-name-asian="Times New Roman" style:font-size-asian="10pt" style:font-weight-asian="bold" style:font-name-complex="Arial" style:font-size-complex="10pt" style:language-complex="ar" style:country-complex="SA" style:font-weight-complex="bold"/>
    </style:style>
    <style:style style:name="T137" style:family="text">
      <style:text-properties style:use-window-font-color="true" loext:opacity="0%" style:font-name="Arial" fo:font-size="10pt" fo:language="en" fo:country="GB" fo:font-weight="bold" officeooo:rsid="00610284" style:font-name-asian="Times New Roman" style:font-size-asian="10pt" style:font-weight-asian="bold" style:font-name-complex="Arial" style:font-size-complex="10pt" style:language-complex="ar" style:country-complex="SA" style:font-weight-complex="bold"/>
    </style:style>
    <style:style style:name="T138" style:family="text">
      <style:text-properties style:use-window-font-color="true" loext:opacity="0%" style:font-name="Arial" fo:font-size="10pt" fo:language="en" fo:country="GB" fo:font-weight="bold" officeooo:rsid="0064e845" style:font-name-asian="Times New Roman" style:font-size-asian="10pt" style:font-weight-asian="bold" style:font-name-complex="Arial" style:font-size-complex="10pt" style:language-complex="ar" style:country-complex="SA" style:font-weight-complex="bold"/>
    </style:style>
    <style:style style:name="T139" style:family="text">
      <style:text-properties style:use-window-font-color="true" loext:opacity="0%" style:font-name="Arial" fo:font-size="9pt" fo:language="en" fo:country="GB" fo:font-weight="bold" officeooo:rsid="0064e845" style:font-name-asian="Times New Roman" style:font-size-asian="9pt" style:font-weight-asian="bold" style:font-name-complex="Arial" style:font-size-complex="9pt" style:language-complex="ar" style:country-complex="SA" style:font-weight-complex="bold"/>
    </style:style>
    <style:style style:name="T140" style:family="text">
      <style:text-properties style:use-window-font-color="true" loext:opacity="0%" style:font-name="Arial" fo:font-size="9pt" fo:language="en" fo:country="GB" fo:font-weight="normal" officeooo:rsid="006701e0" style:font-name-asian="Times New Roman" style:font-size-asian="9pt" style:font-weight-asian="normal" style:font-name-complex="Arial" style:font-size-complex="9pt" style:language-complex="ar" style:country-complex="SA" style:font-weight-complex="normal"/>
    </style:style>
    <style:style style:name="T141" style:family="text">
      <style:text-properties style:use-window-font-color="true" loext:opacity="0%" style:font-name="Arial" fo:font-size="9pt" fo:language="en" fo:country="GB" fo:font-weight="bold" officeooo:rsid="006150e1" style:font-name-asian="Times New Roman" style:font-size-asian="9pt" style:font-weight-asian="bold" style:font-name-complex="Arial" style:font-size-complex="9pt" style:language-complex="ar" style:country-complex="SA" style:font-weight-complex="bold"/>
    </style:style>
    <style:style style:name="T142" style:family="text">
      <style:text-properties style:use-window-font-color="true" loext:opacity="0%" style:font-name="Arial" fo:font-size="9pt" fo:language="en" fo:country="GB" fo:font-weight="bold" officeooo:rsid="00610284" style:font-name-asian="Times New Roman" style:font-size-asian="9pt" style:font-weight-asian="bold" style:font-name-complex="Arial" style:font-size-complex="9pt" style:language-complex="ar" style:country-complex="SA" style:font-weight-complex="bold"/>
    </style:style>
    <style:style style:name="T143" style:family="text">
      <style:text-properties style:use-window-font-color="true" loext:opacity="0%" style:font-name="Arial" fo:font-size="9pt" fo:language="en" fo:country="GB" fo:font-weight="normal" officeooo:rsid="005dca78" style:font-name-asian="Times New Roman" style:font-size-asian="9pt" style:font-weight-asian="normal" style:font-name-complex="Arial" style:font-size-complex="9pt" style:language-complex="ar" style:country-complex="SA" style:font-weight-complex="normal"/>
    </style:style>
    <style:style style:name="T144" style:family="text">
      <style:text-properties style:use-window-font-color="true" loext:opacity="0%" style:font-name="Arial" fo:font-size="9pt" fo:language="en" fo:country="GB" fo:font-weight="bold" officeooo:rsid="005dca78" style:font-name-asian="Times New Roman" style:font-size-asian="9pt" style:font-weight-asian="bold" style:font-name-complex="Arial" style:font-size-complex="9pt" style:language-complex="ar" style:country-complex="SA" style:font-weight-complex="bold"/>
    </style:style>
    <style:style style:name="T145" style:family="text">
      <style:text-properties style:use-window-font-color="true" loext:opacity="0%" style:font-name="Arial" fo:font-size="9pt" fo:language="en" fo:country="GB" fo:font-weight="normal" officeooo:rsid="00397ee7" style:font-name-asian="Times New Roman" style:font-size-asian="9pt" style:font-weight-asian="normal" style:font-name-complex="Arial" style:font-size-complex="9pt" style:language-complex="ar" style:country-complex="SA" style:font-weight-complex="normal"/>
    </style:style>
    <style:style style:name="T146" style:family="text">
      <style:text-properties style:use-window-font-color="true" loext:opacity="0%" style:font-name="Arial" fo:font-size="10pt" fo:language="en" fo:country="GB" fo:font-weight="bold" officeooo:rsid="003a8813" style:font-name-asian="Times New Roman" style:font-size-asian="10pt" style:font-weight-asian="bold" style:font-name-complex="Arial" style:font-size-complex="10pt" style:language-complex="ar" style:country-complex="SA" style:font-weight-complex="bold"/>
    </style:style>
    <style:style style:name="T147" style:family="text">
      <style:text-properties style:use-window-font-color="true" loext:opacity="0%" style:font-name="Arial" fo:font-size="10pt" fo:language="en" fo:country="GB" fo:font-weight="bold" officeooo:rsid="004aa8b3" style:font-name-asian="Times New Roman" style:font-size-asian="10pt" style:font-weight-asian="bold" style:font-name-complex="Arial" style:font-size-complex="10pt" style:language-complex="ar" style:country-complex="SA" style:font-weight-complex="bold"/>
    </style:style>
    <style:style style:name="T148" style:family="text">
      <style:text-properties style:use-window-font-color="true" loext:opacity="0%" style:font-name="Arial" fo:font-size="9pt" fo:language="en" fo:country="GB" fo:font-weight="normal" officeooo:rsid="002303ee" style:font-name-asian="Times New Roman" style:font-size-asian="9pt" style:font-weight-asian="normal" style:font-name-complex="Arial" style:font-size-complex="9pt" style:language-complex="ar" style:country-complex="SA" style:font-weight-complex="normal"/>
    </style:style>
    <style:style style:name="T149" style:family="text">
      <style:text-properties style:use-window-font-color="true" loext:opacity="0%" style:font-name="Arial" fo:font-size="9pt" fo:language="en" fo:country="GB" fo:font-weight="normal" officeooo:rsid="00316615" style:font-name-asian="Times New Roman" style:font-size-asian="9pt" style:font-weight-asian="normal" style:font-name-complex="Arial" style:font-size-complex="9pt" style:language-complex="ar" style:country-complex="SA" style:font-weight-complex="normal"/>
    </style:style>
    <style:style style:name="T150" style:family="text">
      <style:text-properties style:use-window-font-color="true" loext:opacity="0%" style:font-name="Arial" fo:font-size="9pt" fo:language="en" fo:country="GB" fo:font-weight="normal" officeooo:rsid="00344a82" style:font-name-asian="Times New Roman" style:font-size-asian="9pt" style:font-weight-asian="normal" style:font-name-complex="Arial" style:font-size-complex="9pt" style:language-complex="ar" style:country-complex="SA" style:font-weight-complex="normal"/>
    </style:style>
    <style:style style:name="T151" style:family="text">
      <style:text-properties style:use-window-font-color="true" loext:opacity="0%" style:font-name="Arial" fo:font-size="9pt" fo:language="en" fo:country="GB" fo:font-weight="normal" officeooo:rsid="004aa8b3" style:font-name-asian="Times New Roman" style:font-size-asian="9pt" style:font-weight-asian="normal" style:font-name-complex="Arial" style:font-size-complex="9pt" style:language-complex="ar" style:country-complex="SA" style:font-weight-complex="normal"/>
    </style:style>
    <style:style style:name="T152" style:family="text">
      <style:text-properties style:use-window-font-color="true" loext:opacity="0%" style:font-name="Arial" fo:font-size="9pt" fo:language="en" fo:country="GB" fo:font-weight="bold" officeooo:rsid="004aa8b3" style:font-name-asian="Times New Roman" style:font-size-asian="9pt" style:font-weight-asian="bold" style:font-name-complex="Arial" style:font-size-complex="9pt" style:language-complex="ar" style:country-complex="SA" style:font-weight-complex="bold"/>
    </style:style>
    <style:style style:name="T153" style:family="text">
      <style:text-properties style:use-window-font-color="true" loext:opacity="0%" style:font-name="Arial" fo:font-size="9pt" fo:language="en" fo:country="GB" fo:font-weight="normal" officeooo:rsid="003a8813" style:font-name-asian="Times New Roman" style:font-size-asian="9pt" style:font-weight-asian="normal" style:font-name-complex="Arial" style:font-size-complex="9pt" style:language-complex="ar" style:country-complex="SA" style:font-weight-complex="normal"/>
    </style:style>
    <style:style style:name="T154" style:family="text">
      <style:text-properties style:use-window-font-color="true" loext:opacity="0%" style:font-name="Arial" fo:font-size="9pt" fo:language="en" fo:country="GB" fo:font-weight="normal" officeooo:rsid="0056275f" style:font-name-asian="Times New Roman" style:font-size-asian="9pt" style:font-weight-asian="normal" style:font-name-complex="Arial" style:font-size-complex="9pt" style:language-complex="ar" style:country-complex="SA" style:font-weight-complex="normal"/>
    </style:style>
    <style:style style:name="T155" style:family="text">
      <style:text-properties style:use-window-font-color="true" loext:opacity="0%" style:font-name="Arial" fo:font-size="9pt" fo:language="en" fo:country="GB" fo:font-weight="bold" officeooo:rsid="003a8813" style:font-name-asian="Times New Roman" style:font-size-asian="9pt" style:font-weight-asian="bold" style:font-name-complex="Arial" style:font-size-complex="9pt" style:language-complex="ar" style:country-complex="SA" style:font-weight-complex="bold"/>
    </style:style>
    <style:style style:name="T156" style:family="text">
      <style:text-properties style:use-window-font-color="true" loext:opacity="0%" style:font-name="Arial" fo:font-size="9pt" fo:language="en" fo:country="GB" fo:font-weight="normal" officeooo:rsid="005a3d54" style:font-name-asian="Times New Roman" style:font-size-asian="9pt" style:font-weight-asian="normal" style:font-name-complex="Arial" style:font-size-complex="9pt" style:language-complex="ar" style:country-complex="SA" style:font-weight-complex="normal"/>
    </style:style>
    <style:style style:name="T157" style:family="text">
      <style:text-properties style:use-window-font-color="true" loext:opacity="0%" style:font-name="Arial" fo:font-size="10pt" fo:language="en" fo:country="GB" fo:font-weight="bold" officeooo:rsid="002b43dd" style:font-name-asian="Times New Roman" style:font-size-asian="10pt" style:font-weight-asian="bold" style:font-name-complex="Arial" style:font-size-complex="10pt" style:language-complex="ar" style:country-complex="SA" style:font-weight-complex="bold"/>
    </style:style>
    <style:style style:name="T158" style:family="text">
      <style:text-properties style:use-window-font-color="true" loext:opacity="0%" style:font-name="Arial" fo:font-size="9pt" fo:language="en" fo:country="GB" fo:font-weight="bold" officeooo:rsid="00316615" style:font-name-asian="Times New Roman" style:font-size-asian="9pt" style:font-weight-asian="bold" style:font-name-complex="Arial" style:font-size-complex="9pt" style:language-complex="ar" style:country-complex="SA" style:font-weight-complex="bold"/>
    </style:style>
    <style:style style:name="T159" style:family="text">
      <style:text-properties style:use-window-font-color="true" loext:opacity="0%" style:font-name="Arial" fo:font-size="9pt" fo:language="en" fo:country="GB" fo:font-weight="bold" officeooo:rsid="00373194" style:font-name-asian="Times New Roman" style:font-size-asian="9pt" style:font-weight-asian="bold" style:font-name-complex="Arial" style:font-size-complex="9pt" style:language-complex="ar" style:country-complex="SA" style:font-weight-complex="bold"/>
    </style:style>
    <style:style style:name="T160" style:family="text">
      <style:text-properties style:use-window-font-color="true" loext:opacity="0%" style:font-name="Arial" fo:font-size="9pt" fo:language="en" fo:country="GB" fo:font-weight="normal" officeooo:rsid="00385d47" style:font-name-asian="Times New Roman" style:font-size-asian="9pt" style:font-weight-asian="normal" style:font-name-complex="Arial" style:font-size-complex="9pt" style:language-complex="ar" style:country-complex="SA" style:font-weight-complex="normal"/>
    </style:style>
    <style:style style:name="T161" style:family="text">
      <style:text-properties style:use-window-font-color="true" loext:opacity="0%" style:font-name="Arial" fo:font-size="9pt" fo:language="en" fo:country="GB" fo:font-weight="bold" officeooo:rsid="00397ee7" style:font-name-asian="Times New Roman" style:font-size-asian="9pt" style:font-weight-asian="bold" style:font-name-complex="Arial" style:font-size-complex="9pt" style:language-complex="ar" style:country-complex="SA" style:font-weight-complex="bold"/>
    </style:style>
    <style:style style:name="T162" style:family="text">
      <style:text-properties style:use-window-font-color="true" loext:opacity="0%" style:font-name="Arial" fo:font-size="9pt" fo:language="en" fo:country="GB" fo:font-weight="normal" officeooo:rsid="005c6324" style:font-name-asian="Times New Roman" style:font-size-asian="9pt" style:font-weight-asian="normal" style:font-name-complex="Arial" style:font-size-complex="9pt" style:language-complex="ar" style:country-complex="SA" style:font-weight-complex="normal"/>
    </style:style>
    <style:style style:name="T163" style:family="text">
      <style:text-properties style:use-window-font-color="true" loext:opacity="0%" style:font-name="Arial" fo:font-size="9pt" fo:language="en" fo:country="GB" fo:font-weight="normal" officeooo:rsid="005cd50f" style:font-name-asian="Times New Roman" style:font-size-asian="9pt" style:font-weight-asian="normal" style:font-name-complex="Arial" style:font-size-complex="9pt" style:language-complex="ar" style:country-complex="SA" style:font-weight-complex="normal"/>
    </style:style>
    <style:style style:name="T164" style:family="text">
      <style:text-properties style:use-window-font-color="true" loext:opacity="0%" style:font-name="Arial" fo:font-size="9pt" fo:language="en" fo:country="GB" fo:font-weight="normal" officeooo:rsid="00583e8f" style:font-name-asian="Times New Roman" style:font-size-asian="9pt" style:font-weight-asian="normal" style:font-name-complex="Arial" style:font-size-complex="9pt" style:language-complex="ar" style:country-complex="SA" style:font-weight-complex="normal"/>
    </style:style>
    <style:style style:name="T165" style:family="text">
      <style:text-properties style:use-window-font-color="true" loext:opacity="0%" style:font-name="Arial" fo:font-size="10pt" fo:language="en" fo:country="GB" fo:font-weight="bold" officeooo:rsid="00316615" style:font-name-asian="Times New Roman" style:font-size-asian="10pt" style:font-weight-asian="bold" style:font-name-complex="Arial" style:font-size-complex="10pt" style:language-complex="ar" style:country-complex="SA" style:font-weight-complex="bold"/>
    </style:style>
    <style:style style:name="T166" style:family="text">
      <style:text-properties style:use-window-font-color="true" loext:opacity="0%" style:font-name="Arial" fo:font-size="10pt" fo:language="en" fo:country="GB" fo:font-weight="bold" officeooo:rsid="002303ee" style:font-name-asian="Times New Roman" style:font-size-asian="10pt" style:font-weight-asian="bold" style:font-name-complex="Arial" style:font-size-complex="10pt" style:language-complex="ar" style:country-complex="SA" style:font-weight-complex="bold"/>
    </style:style>
    <style:style style:name="T167" style:family="text">
      <style:text-properties style:use-window-font-color="true" loext:opacity="0%" style:font-name="Arial" fo:font-size="10pt" fo:language="en" fo:country="GB" fo:font-weight="bold" officeooo:rsid="00385d47" style:font-name-asian="Times New Roman" style:font-size-asian="10pt" style:font-weight-asian="bold" style:font-name-complex="Arial" style:font-size-complex="10pt" style:language-complex="ar" style:country-complex="SA" style:font-weight-complex="bold"/>
    </style:style>
    <style:style style:name="T168" style:family="text">
      <style:text-properties style:use-window-font-color="true" loext:opacity="0%" style:font-name="Arial" fo:font-size="9pt" fo:language="en" fo:country="GB" fo:font-weight="normal" officeooo:rsid="00356370" style:font-name-asian="Times New Roman" style:font-size-asian="9pt" style:font-weight-asian="normal" style:font-name-complex="Arial" style:font-size-complex="9pt" style:language-complex="ar" style:country-complex="SA" style:font-weight-complex="normal"/>
    </style:style>
    <style:style style:name="T169" style:family="text">
      <style:text-properties style:use-window-font-color="true" loext:opacity="0%" style:font-name="Arial" fo:font-size="9pt" fo:language="en" fo:country="GB" fo:font-weight="bold" officeooo:rsid="00385d47" style:font-name-asian="Times New Roman" style:font-size-asian="9pt" style:font-weight-asian="bold" style:font-name-complex="Arial" style:font-size-complex="9pt" style:language-complex="ar" style:country-complex="SA" style:font-weight-complex="bold"/>
    </style:style>
    <style:style style:name="T170" style:family="text">
      <style:text-properties style:use-window-font-color="true" loext:opacity="0%" style:font-name="Arial" fo:font-size="10pt" fo:language="en" fo:country="GB" fo:font-weight="bold" officeooo:rsid="002a38c2" style:font-name-asian="Times New Roman" style:font-size-asian="10pt" style:font-weight-asian="bold" style:font-name-complex="Arial" style:font-size-complex="10pt" style:language-complex="ar" style:country-complex="SA" style:font-weight-complex="bold"/>
    </style:style>
    <style:style style:name="T171" style:family="text">
      <style:text-properties style:use-window-font-color="true" loext:opacity="0%" style:font-name="Arial" fo:font-size="10pt" fo:language="en" fo:country="GB" fo:font-weight="bold" officeooo:rsid="0025d732" style:font-name-asian="Times New Roman" style:font-size-asian="10pt" style:font-weight-asian="bold" style:font-name-complex="Arial" style:font-size-complex="10pt" style:language-complex="ar" style:country-complex="SA" style:font-weight-complex="bold"/>
    </style:style>
    <style:style style:name="T172" style:family="text">
      <style:text-properties style:use-window-font-color="true" loext:opacity="0%" style:font-name="Arial" fo:font-size="9pt" fo:language="en" fo:country="GB" fo:font-weight="normal" officeooo:rsid="00236dcb" style:font-name-asian="Times New Roman" style:font-size-asian="9pt" style:font-weight-asian="normal" style:font-name-complex="Arial" style:font-size-complex="9pt" style:language-complex="ar" style:country-complex="SA" style:font-weight-complex="normal"/>
    </style:style>
    <style:style style:name="T173" style:family="text">
      <style:text-properties style:use-window-font-color="true" loext:opacity="0%" style:font-name="Arial" fo:font-size="9pt" fo:language="en" fo:country="GB" fo:font-weight="normal" officeooo:rsid="0025d732" style:font-name-asian="Times New Roman" style:font-size-asian="9pt" style:font-weight-asian="normal" style:font-name-complex="Arial" style:font-size-complex="9pt" style:language-complex="ar" style:country-complex="SA" style:font-weight-complex="normal"/>
    </style:style>
    <style:style style:name="T174" style:family="text">
      <style:text-properties style:use-window-font-color="true" loext:opacity="0%" style:font-name="Arial" fo:font-size="9pt" fo:language="en" fo:country="GB" fo:font-weight="bold" officeooo:rsid="0029e842" style:font-name-asian="Times New Roman" style:font-size-asian="9pt" style:font-weight-asian="bold" style:font-name-complex="Arial" style:font-size-complex="9pt" style:language-complex="ar" style:country-complex="SA" style:font-weight-complex="bold"/>
    </style:style>
    <style:style style:name="T175" style:family="text">
      <style:text-properties style:use-window-font-color="true" loext:opacity="0%" style:font-name="Arial" fo:font-size="9pt" fo:language="en" fo:country="GB" fo:font-weight="bold" officeooo:rsid="002a38c2" style:font-name-asian="Times New Roman" style:font-size-asian="9pt" style:font-weight-asian="bold" style:font-name-complex="Arial" style:font-size-complex="9pt" style:language-complex="ar" style:country-complex="SA" style:font-weight-complex="bold"/>
    </style:style>
    <style:style style:name="T176" style:family="text">
      <style:text-properties style:use-window-font-color="true" loext:opacity="0%" style:font-name="Arial" fo:font-size="9pt" fo:language="en" fo:country="GB" fo:font-weight="normal" officeooo:rsid="002a38c2" style:font-name-asian="Times New Roman" style:font-size-asian="9pt" style:font-weight-asian="normal" style:font-name-complex="Arial" style:font-size-complex="9pt" style:language-complex="ar" style:country-complex="SA" style:font-weight-complex="normal"/>
    </style:style>
    <style:style style:name="T177" style:family="text">
      <style:text-properties style:use-window-font-color="true" loext:opacity="0%" style:font-name="Arial" fo:font-size="9pt" fo:language="en" fo:country="GB" fo:font-weight="normal" officeooo:rsid="002ce998" style:font-name-asian="Times New Roman" style:font-size-asian="9pt" style:font-weight-asian="normal" style:font-name-complex="Arial" style:font-size-complex="9pt" style:language-complex="ar" style:country-complex="SA" style:font-weight-complex="normal"/>
    </style:style>
    <style:style style:name="T178" style:family="text">
      <style:text-properties style:use-window-font-color="true" loext:opacity="0%" style:font-name="Arial" fo:font-size="10pt" fo:language="en" fo:country="GB" fo:font-weight="bold" officeooo:rsid="0029e842" style:font-name-asian="Times New Roman" style:font-size-asian="10pt" style:font-weight-asian="bold" style:font-name-complex="Arial" style:font-size-complex="10pt" style:language-complex="ar" style:country-complex="SA" style:font-weight-complex="bold"/>
    </style:style>
    <style:style style:name="T179" style:family="text">
      <style:text-properties style:use-window-font-color="true" loext:opacity="0%" style:font-name="Arial" fo:font-size="10pt" fo:language="en" fo:country="GB" fo:font-weight="bold" officeooo:rsid="00236dcb" style:font-name-asian="Times New Roman" style:font-size-asian="10pt" style:font-weight-asian="bold" style:font-name-complex="Arial" style:font-size-complex="10pt" style:language-complex="ar" style:country-complex="SA" style:font-weight-complex="bold"/>
    </style:style>
    <style:style style:name="T180" style:family="text">
      <style:text-properties style:use-window-font-color="true" loext:opacity="0%" style:font-name="Arial" fo:font-size="10pt" fo:language="en" fo:country="GB" fo:font-weight="bold" officeooo:rsid="00251b3c" style:font-name-asian="Times New Roman" style:font-size-asian="10pt" style:font-weight-asian="bold" style:font-name-complex="Arial" style:font-size-complex="10pt" style:language-complex="ar" style:country-complex="SA" style:font-weight-complex="bold"/>
    </style:style>
    <style:style style:name="T181" style:family="text">
      <style:text-properties style:use-window-font-color="true" loext:opacity="0%" style:font-name="Arial" fo:font-size="9pt" fo:language="en" fo:country="GB" fo:font-weight="normal" officeooo:rsid="00251b3c" style:font-name-asian="Times New Roman" style:font-size-asian="9pt" style:font-weight-asian="normal" style:font-name-complex="Arial" style:font-size-complex="9pt" style:language-complex="ar" style:country-complex="SA" style:font-weight-complex="normal"/>
    </style:style>
    <style:style style:name="T182" style:family="text">
      <style:text-properties style:use-window-font-color="true" loext:opacity="0%" style:font-name="Arial" fo:font-size="9pt" fo:language="en" fo:country="GB" fo:font-weight="normal" officeooo:rsid="0029e842" style:font-name-asian="Times New Roman" style:font-size-asian="9pt" style:font-weight-asian="normal" style:font-name-complex="Arial" style:font-size-complex="9pt" style:language-complex="ar" style:country-complex="SA" style:font-weight-complex="normal"/>
    </style:style>
    <style:style style:name="T183" style:family="text">
      <style:text-properties style:use-window-font-color="true" loext:opacity="0%" style:font-name="Arial" fo:font-size="9pt" fo:language="en" fo:country="GB" fo:font-weight="normal" officeooo:rsid="0041d001" style:font-name-asian="Times New Roman" style:font-size-asian="9pt" style:font-weight-asian="normal" style:font-name-complex="Arial" style:font-size-complex="9pt" style:language-complex="ar" style:country-complex="SA" style:font-weight-complex="normal"/>
    </style:style>
    <style:style style:name="T184" style:family="text">
      <style:text-properties style:use-window-font-color="true" loext:opacity="0%" style:font-name="Arial" fo:font-size="9pt" fo:language="en" fo:country="GB" fo:font-weight="bold" officeooo:rsid="00236dcb" style:font-name-asian="Times New Roman" style:font-size-asian="9pt" style:font-weight-asian="bold" style:font-name-complex="Arial" style:font-size-complex="9pt" style:language-complex="ar" style:country-complex="SA" style:font-weight-complex="bold"/>
    </style:style>
    <style:style style:name="T185" style:family="text">
      <style:text-properties style:use-window-font-color="true" loext:opacity="0%" style:font-name="Arial" fo:font-size="9pt" fo:language="en" fo:country="GB" fo:font-weight="bold" officeooo:rsid="0025d732" style:font-name-asian="Times New Roman" style:font-size-asian="9pt" style:font-weight-asian="bold" style:font-name-complex="Arial" style:font-size-complex="9pt" style:language-complex="ar" style:country-complex="SA" style:font-weight-complex="bold"/>
    </style:style>
    <style:style style:name="T186" style:family="text">
      <style:text-properties style:use-window-font-color="true" loext:opacity="0%" style:font-name="Arial" fo:font-size="9pt" fo:language="en" fo:country="GB" fo:font-weight="bold" officeooo:rsid="002fb1d1" style:font-name-asian="Times New Roman" style:font-size-asian="9pt" style:font-weight-asian="bold" style:font-name-complex="Arial" style:font-size-complex="9pt" style:language-complex="ar" style:country-complex="SA" style:font-weight-complex="bold"/>
    </style:style>
    <style:style style:name="T187" style:family="text">
      <style:text-properties style:use-window-font-color="true" loext:opacity="0%" style:font-name="Arial" fo:font-size="10pt" fo:language="en" fo:country="GB" fo:font-weight="bold" officeooo:rsid="00190c12" style:font-name-asian="Times New Roman" style:font-size-asian="10pt" style:font-weight-asian="bold" style:font-name-complex="Arial" style:font-size-complex="10pt" style:language-complex="ar" style:country-complex="SA" style:font-weight-complex="bold"/>
    </style:style>
    <style:style style:name="T188" style:family="text">
      <style:text-properties style:use-window-font-color="true" loext:opacity="0%" style:font-name="Arial" fo:font-size="10pt" fo:language="en" fo:country="GB" fo:font-weight="bold" style:font-name-asian="Times New Roman" style:font-size-asian="10pt" style:font-weight-asian="bold" style:font-name-complex="Arial" style:font-size-complex="10pt" style:language-complex="ar" style:country-complex="SA" style:font-weight-complex="bold"/>
    </style:style>
    <style:style style:name="T189" style:family="text">
      <style:text-properties style:use-window-font-color="true" loext:opacity="0%" style:font-name="Arial" fo:font-size="10pt" fo:language="en" fo:country="GB" fo:font-weight="bold" officeooo:rsid="001ae8d8" style:font-name-asian="Times New Roman" style:font-size-asian="10pt" style:font-weight-asian="bold" style:font-name-complex="Arial" style:font-size-complex="10pt" style:language-complex="ar" style:country-complex="SA" style:font-weight-complex="bold"/>
    </style:style>
    <style:style style:name="T190" style:family="text">
      <style:text-properties style:use-window-font-color="true" loext:opacity="0%" style:font-name="Arial" fo:font-size="9pt" fo:language="en" fo:country="GB" fo:font-weight="normal" style:font-name-asian="Times New Roman" style:font-size-asian="9pt" style:font-weight-asian="normal" style:font-name-complex="Arial" style:font-size-complex="9pt" style:language-complex="ar" style:country-complex="SA" style:font-weight-complex="normal"/>
    </style:style>
    <style:style style:name="T191" style:family="text">
      <style:text-properties style:use-window-font-color="true" loext:opacity="0%" style:font-name="Arial" fo:font-size="9pt" fo:language="en" fo:country="GB" fo:font-weight="normal" officeooo:rsid="00190c12" style:font-name-asian="Times New Roman" style:font-size-asian="9pt" style:font-weight-asian="normal" style:font-name-complex="Arial" style:font-size-complex="9pt" style:language-complex="ar" style:country-complex="SA" style:font-weight-complex="normal"/>
    </style:style>
    <style:style style:name="T192" style:family="text">
      <style:text-properties style:use-window-font-color="true" loext:opacity="0%" style:font-name="Arial" fo:font-size="9pt" fo:language="en" fo:country="GB" fo:font-weight="bold" officeooo:rsid="00190c12" style:font-name-asian="Times New Roman" style:font-size-asian="9pt" style:font-weight-asian="bold" style:font-name-complex="Arial" style:font-size-complex="9pt" style:language-complex="ar" style:country-complex="SA" style:font-weight-complex="bold"/>
    </style:style>
    <style:style style:name="T193" style:family="text">
      <style:text-properties style:use-window-font-color="true" loext:opacity="0%" style:font-name="Arial" fo:font-size="9pt" fo:language="en" fo:country="GB" fo:font-weight="normal" officeooo:rsid="001ae8d8" style:font-name-asian="Times New Roman" style:font-size-asian="9pt" style:font-weight-asian="normal" style:font-name-complex="Arial" style:font-size-complex="9pt" style:language-complex="ar" style:country-complex="SA" style:font-weight-complex="normal"/>
    </style:style>
    <style:style style:name="T194" style:family="text">
      <style:text-properties style:use-window-font-color="true" loext:opacity="0%" style:font-name="Arial" fo:font-size="9pt" fo:language="en" fo:country="GB" fo:font-weight="normal" officeooo:rsid="0058857f" style:font-name-asian="Times New Roman" style:font-size-asian="9pt" style:font-weight-asian="normal" style:font-name-complex="Arial" style:font-size-complex="9pt" style:language-complex="ar" style:country-complex="SA" style:font-weight-complex="normal"/>
    </style:style>
    <style:style style:name="T195" style:family="text">
      <style:text-properties style:use-window-font-color="true" loext:opacity="0%" style:font-name="Arial" fo:font-size="9pt" fo:language="en" fo:country="GB" fo:font-weight="bold" style:font-name-asian="Times New Roman" style:font-size-asian="9pt" style:font-weight-asian="bold" style:font-name-complex="Arial" style:font-size-complex="9pt" style:language-complex="ar" style:country-complex="SA" style:font-weight-complex="bold"/>
    </style:style>
    <style:style style:name="T196" style:family="text">
      <style:text-properties style:use-window-font-color="true" loext:opacity="0%" style:font-name="Arial" fo:font-size="10pt" fo:language="en" fo:country="GB" fo:font-weight="normal" style:font-name-asian="Times New Roman" style:font-size-asian="10pt" style:font-weight-asian="normal" style:font-name-complex="Arial" style:font-size-complex="10pt" style:language-complex="ar" style:country-complex="SA" style:font-weight-complex="normal"/>
    </style:style>
    <style:style style:name="T197" style:family="text">
      <style:text-properties style:use-window-font-color="true" loext:opacity="0%" style:font-name="Arial" fo:font-size="9pt" fo:language="en" fo:country="GB" fo:font-weight="normal" officeooo:rsid="001a3693" style:font-name-asian="Times New Roman" style:font-size-asian="9pt" style:font-weight-asian="normal" style:font-name-complex="Arial" style:font-size-complex="9pt" style:language-complex="ar" style:country-complex="SA" style:font-weight-complex="normal"/>
    </style:style>
    <style:style style:name="T198" style:family="text">
      <style:text-properties style:use-window-font-color="true" loext:opacity="0%" style:font-name="Arial" fo:font-size="9pt" fo:language="en" fo:country="GB" fo:font-weight="normal" officeooo:rsid="00390935" style:font-name-asian="Times New Roman" style:font-size-asian="9pt" style:font-weight-asian="normal" style:font-name-complex="Arial" style:font-size-complex="9pt" style:language-complex="ar" style:country-complex="SA" style:font-weight-complex="normal"/>
    </style:style>
    <style:style style:name="T199" style:family="text">
      <style:text-properties fo:font-family="Arial" fo:font-size="10pt" fo:font-weight="bold"/>
    </style:style>
    <style:style style:name="T200" style:family="text">
      <style:text-properties style:use-window-font-color="true" loext:opacity="0%" style:font-name="Arial" fo:font-size="9pt" fo:language="en" fo:country="GB" fo:font-weight="normal" officeooo:rsid="0041493a" style:font-name-asian="Times New Roman" style:font-size-asian="9pt" style:font-weight-asian="normal" style:font-name-complex="Arial" style:font-size-complex="9pt" style:language-complex="ar" style:country-complex="SA" style:font-weight-complex="normal"/>
    </style:style>
    <style:style style:name="T201" style:family="text">
      <style:text-properties fo:font-family="Arial" fo:font-size="9pt" style:font-size-asian="9pt" style:font-size-complex="9pt"/>
    </style:style>
    <style:style style:name="T202" style:family="text">
      <style:text-properties fo:font-family="Arial" fo:font-size="9pt" fo:font-weight="bold" style:font-size-asian="9pt" style:font-size-complex="9pt"/>
    </style:style>
    <style:style style:name="T203" style:family="text">
      <style:text-properties fo:font-family="Arial" fo:font-size="9pt" fo:font-weight="bold" style:font-size-asian="9pt" style:font-weight-asian="bold" style:font-size-complex="9pt" style:font-weight-complex="bold"/>
    </style:style>
    <style:style style:name="T204" style:family="text">
      <style:text-properties fo:font-weight="bold" officeooo:rsid="000e67b6" style:font-weight-asian="bold" style:font-weight-complex="bold"/>
    </style:style>
    <style:style style:name="T205" style:family="text">
      <style:text-properties fo:font-size="9pt" fo:font-weight="normal" officeooo:rsid="000e67b6" style:font-size-asian="9pt" style:font-weight-asian="normal" style:font-size-complex="9pt" style:font-weight-complex="normal"/>
    </style:style>
    <style:style style:name="T206" style:family="text">
      <style:text-properties fo:font-size="9pt" fo:font-weight="normal" officeooo:rsid="000ebed0" style:font-size-asian="9pt" style:font-weight-asian="normal" style:font-size-complex="9pt" style:font-weight-complex="normal"/>
    </style:style>
    <style:style style:name="T207" style:family="text">
      <style:text-properties fo:font-size="9pt" fo:font-weight="normal" style:font-size-asian="9pt" style:font-weight-asian="normal" style:font-size-complex="9pt" style:font-weight-complex="normal"/>
    </style:style>
    <style:style style:name="T208" style:family="text">
      <style:text-properties fo:font-size="9pt" fo:font-weight="normal" officeooo:rsid="00408c52" style:font-size-asian="9pt" style:font-weight-asian="normal" style:font-size-complex="9pt" style:font-weight-complex="normal"/>
    </style:style>
    <style:style style:name="T209" style:family="text">
      <style:text-properties fo:font-size="9pt" style:font-size-asian="9pt" style:font-size-complex="9pt"/>
    </style:style>
    <style:style style:name="T210" style:family="text">
      <style:text-properties fo:font-size="9pt" fo:font-weight="bold" style:font-size-asian="9pt" style:font-weight-asian="bold" style:font-size-complex="9pt" style:font-weight-complex="bold"/>
    </style:style>
    <style:style style:name="T211" style:family="text">
      <style:text-properties style:font-name="Arial" fo:font-size="9pt" fo:language="en" fo:country="GB" fo:font-weight="bold" style:font-size-asian="9pt" style:font-weight-asian="bold" style:font-name-complex="Arial" style:font-size-complex="9pt" style:font-weight-complex="bold"/>
    </style:style>
    <style:style style:name="T212" style:family="text">
      <style:text-properties style:font-name="Arial" fo:font-size="9pt" fo:language="en" fo:country="GB" style:font-size-asian="9pt" style:font-name-complex="Arial" style:font-size-complex="9pt"/>
    </style:style>
    <style:style style:name="T213" style:family="text">
      <style:text-properties style:font-name="Arial" fo:font-size="9pt" fo:language="en" fo:country="GB" fo:font-weight="bold" style:font-size-asian="9pt" style:font-weight-asian="bold" style:font-name-complex="Arial" style:font-size-complex="9pt"/>
    </style:style>
    <style:style style:name="T214" style:family="text">
      <style:text-properties fo:language="en" fo:country="GB" style:font-size-complex="10pt"/>
    </style:style>
    <style:style style:name="T215" style:family="text">
      <style:text-properties fo:language="en" fo:country="GB"/>
    </style:style>
    <style:style style:name="T216" style:family="text">
      <style:text-properties style:font-name="Arial" fo:font-size="10pt" fo:language="en" fo:country="GB" fo:font-weight="bold" style:font-size-asian="10pt" style:font-weight-asian="bold" style:font-name-complex="Arial" style:font-size-complex="10pt"/>
    </style:style>
    <style:style style:name="T217" style:family="text">
      <style:text-properties style:font-name="Arial" fo:font-size="9pt" fo:language="en" fo:country="GB" officeooo:rsid="00427fe4" style:font-size-asian="9pt" style:font-name-complex="Arial" style:font-size-complex="9pt"/>
    </style:style>
    <style:style style:name="T218" style:family="text">
      <style:text-properties fo:font-size="10pt" style:font-size-asian="10pt" style:font-size-complex="10pt"/>
    </style:style>
    <style:style style:name="T219" style:family="text">
      <style:text-properties fo:font-size="8pt" fo:font-weight="normal" style:font-size-asian="8pt" style:font-weight-asian="normal" style:font-size-complex="8pt" style:font-weight-complex="normal"/>
    </style:style>
    <style:style style:name="T220" style:family="text">
      <style:text-properties fo:font-size="8pt" fo:font-weight="normal" style:font-size-asian="8pt" style:font-weight-asian="normal" style:font-size-complex="8pt"/>
    </style:style>
    <style:style style:name="T221" style:family="text">
      <style:text-properties style:font-name="Arial" fo:language="en" fo:country="GB" officeooo:rsid="006d8e2e" style:font-name-complex="Arial"/>
    </style:style>
    <style:style style:name="T222" style:family="text">
      <style:text-properties style:font-name="Arial" fo:language="en" fo:country="GB" officeooo:rsid="006f4c40" style:font-name-complex="Arial"/>
    </style:style>
    <style:style style:name="T223" style:family="text">
      <style:text-properties style:font-name="Arial" fo:language="en" fo:country="GB" officeooo:rsid="001fd283" style:font-name-complex="Arial"/>
    </style:style>
    <style:style style:name="T224" style:family="text">
      <style:text-properties style:font-name="Arial" fo:language="en" fo:country="GB" officeooo:rsid="0073022b" style:font-name-complex="Arial"/>
    </style:style>
    <style:style style:name="T225" style:family="text">
      <style:text-properties style:font-name="Arial" fo:language="en" fo:country="GB" officeooo:rsid="000a3e2e" style:font-name-complex="Arial"/>
    </style:style>
    <style:style style:name="T226" style:family="text">
      <style:text-properties style:font-name="Arial" fo:language="en" fo:country="GB" officeooo:rsid="003bfdb6" style:font-name-complex="Arial"/>
    </style:style>
    <style:style style:name="T227" style:family="text">
      <style:text-properties style:font-name="Arial" fo:language="en" fo:country="GB" officeooo:rsid="003ebaa9" style:font-name-complex="Arial"/>
    </style:style>
    <style:style style:name="T228" style:family="text">
      <style:text-properties fo:font-weight="normal" officeooo:rsid="003cd321" style:font-weight-asian="normal" style:font-weight-complex="normal"/>
    </style:style>
    <style:style style:name="T229" style:family="text">
      <style:text-properties fo:font-weight="normal" officeooo:rsid="0041493a" style:font-weight-asian="normal" style:font-weight-complex="normal"/>
    </style:style>
    <style:style style:name="T230" style:family="text">
      <style:text-properties style:font-name="Arial" fo:font-size="10pt" fo:language="en" fo:country="GB" fo:font-weight="bold" officeooo:rsid="003e7f82" style:font-size-asian="10pt" style:font-weight-asian="bold" style:font-name-complex="Arial" style:font-size-complex="10pt" style:font-weight-complex="bold"/>
    </style:style>
    <style:style style:name="T231" style:family="text">
      <style:text-properties style:font-name="Arial" fo:font-size="10pt" fo:language="en" fo:country="GB" officeooo:rsid="0054a4a0" style:font-size-asian="10pt" style:font-name-complex="Arial" style:font-size-complex="10pt"/>
    </style:style>
    <style:style style:name="T232" style:family="text">
      <style:text-properties style:font-name="Arial" fo:font-size="10pt" fo:language="en" fo:country="GB" officeooo:rsid="004e403a" style:font-size-asian="10pt" style:font-name-complex="Arial" style:font-size-complex="10pt"/>
    </style:style>
    <style:style style:name="T233" style:family="text">
      <style:text-properties style:use-window-font-color="true" loext:opacity="0%" style:font-name="Arial" fo:font-size="10pt" fo:language="en" fo:country="GB" fo:font-weight="bold" officeooo:rsid="0048a9c1" style:font-size-asian="10pt" style:font-weight-asian="bold" style:font-name-complex="Arial" style:font-size-complex="10pt" style:font-weight-complex="bold"/>
    </style:style>
    <style:style style:name="T234" style:family="text">
      <style:text-properties style:use-window-font-color="true" loext:opacity="0%" style:font-name="Arial" fo:font-size="10pt" fo:language="en" fo:country="GB" style:font-size-asian="10pt" style:font-name-complex="Arial" style:font-size-complex="10pt"/>
    </style:style>
    <style:style style:name="T235" style:family="text">
      <style:text-properties style:use-window-font-color="true" loext:opacity="0%" style:font-name="Arial" fo:font-size="10pt" fo:language="en" fo:country="GB" officeooo:rsid="0048a9c1" style:font-size-asian="10pt" style:font-name-complex="Arial" style:font-size-complex="10pt"/>
    </style:style>
    <style:style style:name="T236" style:family="text">
      <style:text-properties style:use-window-font-color="true" loext:opacity="0%" style:font-name="Arial" fo:font-size="10pt" fo:language="en" fo:country="GB" officeooo:rsid="0048a9c1" style:font-name-asian="Times New Roman" style:font-size-asian="10pt" style:font-name-complex="Arial" style:font-size-complex="10pt" style:language-complex="ar" style:country-complex="SA"/>
    </style:style>
    <style:style style:name="fr1" style:family="graphic" style:parent-style-name="Graphics">
      <style:graphic-properties style:run-through="foreground" style:wrap="run-through" style:number-wrapped-paragraphs="no-limit" style:vertical-pos="from-top" style:vertical-rel="paragraph" style:horizontal-pos="righ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true" style:writing-mode="lr-tb" fo:margin-left="0cm" fo:margin-right="-0.254cm" style:editable="false">
        <style:columns fo:column-count="1" fo:column-gap="0cm"/>
        <text:notes-configuration text:note-class="footnote"/>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table-column table:style-name="Table1.B"/>
        <table:table-row table:style-name="Table1.1">
          <table:table-cell table:style-name="Table1.A1" office:value-type="string">
            <text:p text:style-name="P1"><text:span text:style-name="T1">Status:<text:line-break/></text:span><text:span text:style-name="T2">Mr Peter Davey<text:line-break/>Member of the Institution of Analysts and Programmers.<text:line-break/>Ex-Artificer, RN.<text:line-break/>Married, three children.</text:span></text:p>
          </table:table-cell>
          <table:table-cell table:style-name="Table1.A1" office:value-type="string">
            <text:p text:style-name="P2"><text:span text:style-name="T1">Address:</text:span><draw:frame draw:style-name="fr1" draw:name="Image1" text:anchor-type="char" svg:y="0.021cm" svg:width="2.792cm" svg:height="1.526cm" draw:z-index="0"><draw:image xlink:href="Pictures/1000382400006CE400003B7AD5C1DDB4.svg" xlink:type="simple" xlink:show="embed" xlink:actuate="onLoad" draw:mime-type="image/svg+xml"/><draw:image xlink:href="Pictures/10000001000003BD0000020A0848D634.png" xlink:type="simple" xlink:show="embed" xlink:actuate="onLoad" draw:mime-type="image/png"/></draw:frame><text:span text:style-name="T1"><text:line-break/></text:span><text:span text:style-name="T2">Sealand Systems Ltd<text:line-break/></text:span><text:span text:style-name="T3">56 Monks Close</text:span><text:span text:style-name="T2"><text:line-break/></text:span><text:span text:style-name="T4">Lanc</text:span><text:span text:style-name="T2">ing<text:tab/></text:span><text:span text:style-name="T5">psvdavey@sealand-systems.co.uk</text:span><text:span text:style-name="T2"><text:line-break/></text:span><text:span text:style-name="T4">West </text:span><text:span text:style-name="T2">Sussex<text:tab/></text:span><text:span text:style-name="T6">Voice:<text:tab/><text:tab/></text:span><text:span text:style-name="T7">+44 1903 209367</text:span><text:span text:style-name="T2"><text:line-break/>BN1</text:span><text:span text:style-name="T4">5</text:span><text:span text:style-name="T2"> <text:s/></text:span><text:span text:style-name="T3">9DB</text:span><text:span text:style-name="T2"><text:tab/></text:span><text:span text:style-name="T8">GSM:<text:tab/><text:tab/>+44 7802 651892</text:span></text:p>
          </table:table-cell>
        </table:table-row>
      </table:table>
      <text:section text:style-name="Sect1" text:name="Section1">
        <text:p text:style-name="P3">Experience <text:s/>and <text:s/>Achievements</text:p>
        <text:p text:style-name="P4"><text:span text:style-name="T9">A skilled engineer, with a wealth of real-world experience to get the job done, and used to being dropped in the deep en</text:span><text:span text:style-name="T10">d. <text:s/>Following Royal Navy service as a Chief Petty Officer </text:span><text:span text:style-name="T11">(senior</text:span><text:span text:style-name="T9"> electronics and computer technician) then a short period of voluntary work before five years in industry and business, Mr Davey</text:span> <text:span text:style-name="T9">now </text:span>provides consultancy and technical support of server and network systems ashore, and electronic survey and navigation equipment at sea <text:span text:style-name="T9">through his company, Sealand Systems Ltd</text:span>. <text:s/>Sealand's contracts have included both technical support, and planning and installation of systems including Cisco, Novell, Windows Server, XP, Unix, Solaris, Red Hat and SuSE Linux, and associated networking infrastructure.</text:p>
        <text:p text:style-name="P5">Naval duties included management and on-job training of less senior technicians, and a period as a technical instructor in the Royal Nav<text:span text:style-name="T12">y</text:span> Submarine School <text:span text:style-name="T13">while</text:span> setting up a new training facility. <text:s/>Work included maintenance of radio communications and navigational equipment including satellite systems and radar and various computers from Minis (e.g. HP1000, PDP11) to pre-PC <text:span text:style-name="T14">programmable </text:span>desktop “calculators” (e.g. HP9825) and embedded systems. <text:s/>He took a particular interest in computing and served in a number of computer-related positions including the Fleet Software Issuing Office, and commissioning and managing an early office PC network in 1985. <text:s/>During this period he also <text:span text:style-name="T15">developed</text:span> or rewrote a number of <text:span text:style-name="T16">bespoke</text:span> database systems, utilities and networked menu and email systems. <text:s/>His last position was as manager of the RN Submarine School's Novell network (having provided advice and support before it was installed).</text:p>
        <text:p text:style-name="P5">After a <text:span text:style-name="T17">break for</text:span> voluntary work he moved to Industry, with four years in a manufacturing environment as Systems Administrator (and IT Manager) taking a very hands-on approach to both managing an MRP system on HP-UX and Informix, and architect<text:span text:style-name="T18">ure</text:span> and manag<text:span text:style-name="T18">ement of</text:span> the company's multi-site network with Windows and Novell servers. <text:s/>He designed and implemented the company's first bar-code system, tracking parts and stock from assembly line to warehouse to shipping, and wrote various other utilities and support software in several languages. <text:s/>He then spent eighteen months as an internal and customer consultant with a smaller local company which assembled, developed and marketed specialist PC systems and music studios for schools and colleges and provided InSeT for teachers.</text:p>
        <text:p text:style-name="P6">He has implemented the planning, procurement and execution of a nu<text:span text:style-name="T19">mber of projects, </text:span><text:span text:style-name="T20">including authorship of documentation</text:span><text:span text:style-name="T19">. <text:s/>His training and experience make him abl</text:span>e both to supervise and to deal hands-on with every level of systems from software through to hardware installation and component-level repair.</text:p>
        <text:h text:style-name="P7" text:outline-level="2">History</text:h>
        <text:p text:style-name="P8"><text:span text:style-name="T21">1999 to date: <text:s/>Sealand Systems Ltd.</text:span><text:span text:style-name="T22"> <text:s/>Mr Davey is employed by his consultancy which provides professional services in the UK, and beyond, including architecture, installation, support and occasional supply of critical computer and network solutions, and support of survey and navigation equipment, </text:span><text:span text:style-name="T23">divers and ROVs </text:span><text:span text:style-name="T22">offshore. <text:s/></text:span></text:p>
        <text:p text:style-name="P8"><text:span text:style-name="T24">Contracts</text:span><text:span text:style-name="T25"> (offshore contracts listed first as these are of primary interest)</text:span><text:span text:style-name="T24">:</text:span></text:p>
        <text:p text:style-name="P9"><text:span text:style-name="T26">January - February</text:span> 202<text:span text:style-name="T26">6</text:span> <text:s/><text:span text:style-name="T27">Japan and West Pacific. <text:s/>I</text:span><text:span text:style-name="T28">ntegrating and operating </text:span><text:span text:style-name="T26">Kongsberg HAIN</text:span><text:span text:style-name="T28"> with </text:span><text:span text:style-name="T26">Sonardyne Marksman</text:span><text:span text:style-name="T28"> on </text:span><text:span text:style-name="T26">Argus WXL</text:span><text:span text:style-name="T28"> ROV</text:span><text:span text:style-name="T29"> for </text:span>BSA<text:span text:style-name="T29"> </text:span><text:span text:style-name="T30">(Cosmos) </text:span><text:span text:style-name="T28">in drill ship </text:span><text:span text:style-name="T26">Chikyu</text:span><text:span text:style-name="T29">. <text:s/></text:span><text:span text:style-name="T31">An interesting challenge</text:span><text:span text:style-name="T28">. </text:span></text:p>
        <text:p text:style-name="P9"><text:span text:style-name="T26">Dec</text:span>ember 2025 <text:s/><text:span text:style-name="T27">Japan. <text:s/>P</text:span><text:span text:style-name="T28">reparatory work with </text:span><text:span text:style-name="T26">HAIN</text:span><text:span text:style-name="T28"> installation on </text:span><text:span text:style-name="T26">Argus WXL</text:span><text:span text:style-name="T28"> ROV</text:span><text:span text:style-name="T29"> for </text:span>BSA<text:span text:style-name="T29"> </text:span><text:span text:style-name="T30">(Cosmos) </text:span><text:span text:style-name="T28">in drill ship </text:span><text:span text:style-name="T26">Chikyu</text:span><text:span text:style-name="T29">.</text:span></text:p>
        <text:p text:style-name="P9">October – November 2025 <text:s/><text:span text:style-name="T29">One day of remote consultancy for </text:span>BSA<text:span text:style-name="T29"> </text:span><text:span text:style-name="T30">(Cosmos project)</text:span><text:span text:style-name="T29">. <text:s/>Seven days supporting mobilisation of Navipac / Naviscan / Multibeam (R2sonic) for </text:span>First Marine Solutions<text:span text:style-name="T29"> in </text:span>Seren Las<text:span text:style-name="T29">.</text:span></text:p>
        <text:p text:style-name="P10"><text:span text:style-name="T32">August</text:span><text:span text:style-name="T33"> </text:span><text:span text:style-name="T34">202</text:span><text:span text:style-name="T35">5</text:span><text:span text:style-name="T36"> <text:s/></text:span><text:span text:style-name="T37">S</text:span><text:span text:style-name="T38">urvey </text:span><text:span text:style-name="T39">Tech </text:span><text:span text:style-name="T40">for </text:span><text:span text:style-name="T41">BSA</text:span><text:span text:style-name="T42"> (</text:span><text:span text:style-name="T40">Cosmos </text:span><text:span text:style-name="T42">project)</text:span><text:span text:style-name="T40">, Japan. <text:s/>Installing and setting to work EIVA Navipac and Sonardyne Ranger 2 </text:span><text:span text:style-name="T43">systems</text:span><text:span text:style-name="T39">.</text:span><text:span text:style-name="T44"> <text:s/></text:span></text:p>
        <text:p text:style-name="P11">Visit to Aberdeen for one day of engineering support in <text:span text:style-name="T45">Fugro Quest</text:span>.</text:p>
        <text:p text:style-name="P12"><text:span text:style-name="T35">May</text:span><text:span text:style-name="T46"> – </text:span><text:span text:style-name="T35">June</text:span><text:span text:style-name="T33"> </text:span><text:span text:style-name="T34">202</text:span><text:span text:style-name="T35">5</text:span><text:span text:style-name="T36"> <text:s/></text:span><text:span text:style-name="T37">S</text:span><text:span text:style-name="T38">urvey </text:span><text:span text:style-name="T39">Tech </text:span><text:span text:style-name="T47">and online</text:span><text:span text:style-name="T39"> </text:span><text:span text:style-name="T48">for </text:span><text:span text:style-name="T49">DOF</text:span><text:span text:style-name="T50"> </text:span><text:span text:style-name="T51">– </text:span><text:span text:style-name="T52">MV</text:span><text:span text:style-name="T53"> </text:span><text:span text:style-name="T46">Skandi </text:span><text:span text:style-name="T35">Constructor</text:span><text:span text:style-name="T50"> – <text:s/></text:span><text:span text:style-name="T54">Guyana –</text:span><text:span text:style-name="T50"> </text:span><text:span text:style-name="T54">Various underwater maintenance and development operations for Exxon</text:span><text:span text:style-name="T39">.</text:span><text:span text:style-name="T44"> <text:s/></text:span></text:p>
        <text:p text:style-name="P12"><text:soft-page-break/><text:span text:style-name="T35">May</text:span><text:span text:style-name="T46"> – </text:span><text:span text:style-name="T35">June</text:span><text:span text:style-name="T33"> </text:span><text:span text:style-name="T34">202</text:span><text:span text:style-name="T35">5</text:span><text:span text:style-name="T36"> <text:s/></text:span><text:span text:style-name="T37">S</text:span><text:span text:style-name="T38">urvey </text:span><text:span text:style-name="T39">Tech </text:span><text:span text:style-name="T47">and online</text:span><text:span text:style-name="T39"> </text:span><text:span text:style-name="T48">for </text:span><text:span text:style-name="T49">DOF</text:span><text:span text:style-name="T50"> </text:span><text:span text:style-name="T51">– </text:span><text:span text:style-name="T52">MV</text:span><text:span text:style-name="T53"> </text:span><text:span text:style-name="T46">Skandi </text:span><text:span text:style-name="T35">Constructor</text:span><text:span text:style-name="T50"> – <text:s/></text:span><text:span text:style-name="T54">Guyana –</text:span><text:span text:style-name="T50"> </text:span><text:span text:style-name="T54">Various underwater maintenance and development operations for Exxon</text:span><text:span text:style-name="T39">.</text:span><text:span text:style-name="T44"> <text:s/></text:span></text:p>
        <text:p text:style-name="P12"><text:span text:style-name="T46">October – November</text:span><text:span text:style-name="T33"> </text:span><text:span text:style-name="T34">202</text:span><text:span text:style-name="T55">4</text:span><text:span text:style-name="T36"> <text:s/></text:span><text:span text:style-name="T37">S</text:span><text:span text:style-name="T38">urvey </text:span><text:span text:style-name="T39">Tech </text:span><text:span text:style-name="T47">and online</text:span><text:span text:style-name="T39"> </text:span><text:span text:style-name="T48">for </text:span><text:span text:style-name="T49">DOF</text:span><text:span text:style-name="T50"> </text:span><text:span text:style-name="T51">– </text:span><text:span text:style-name="T52">MV</text:span><text:span text:style-name="T53"> </text:span><text:span text:style-name="T46">Skandi Skansen</text:span><text:span text:style-name="T50"> – <text:s/>Baleine – Côte d'Ivoire </text:span><text:span text:style-name="T47">FPSO and FSO installation</text:span><text:span text:style-name="T39">.</text:span><text:span text:style-name="T44"> <text:s/></text:span></text:p>
        <text:p text:style-name="P13"><text:span text:style-name="T46">August – September </text:span><text:span text:style-name="T34">202</text:span><text:span text:style-name="T55">4</text:span><text:span text:style-name="T36"> <text:s/></text:span><text:span text:style-name="T37">S</text:span><text:span text:style-name="T38">urvey </text:span><text:span text:style-name="T39">Tech </text:span><text:span text:style-name="T48">for </text:span><text:span text:style-name="T49">DOF</text:span><text:span text:style-name="T50"> </text:span><text:span text:style-name="T51">– </text:span><text:span text:style-name="T52">MV</text:span><text:span text:style-name="T53"> </text:span><text:span text:style-name="T46">Maersk Installer</text:span><text:span text:style-name="T50"> – <text:s/>Baleine – Côte d'Ivoire </text:span><text:span text:style-name="T47">FPSO and FSO installation</text:span><text:span text:style-name="T39">.</text:span><text:span text:style-name="T44"> <text:s/></text:span></text:p>
        <text:p text:style-name="P14"><text:span text:style-name="T56">July</text:span><text:span text:style-name="T33"> </text:span><text:span text:style-name="T34">202</text:span><text:span text:style-name="T55">4</text:span><text:span text:style-name="T36"> <text:s/></text:span><text:span text:style-name="T37">S</text:span><text:span text:style-name="T38">urvey </text:span><text:span text:style-name="T39">Tech and O</text:span><text:span text:style-name="T57">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59">Skandi </text:span><text:span text:style-name="T56">Mercury</text:span><text:span text:style-name="T50"> – </text:span><text:span text:style-name="T44">Western Isles FPSO move</text:span><text:span text:style-name="T39">.</text:span><text:span text:style-name="T60"> <text:s/></text:span><text:span text:style-name="T44">Mobilisation and operation of NaviPac 4 tug spread. <text:s/></text:span></text:p>
        <text:p text:style-name="P14"><text:span text:style-name="T61">April – </text:span><text:span text:style-name="T56">May </text:span><text:span text:style-name="T34">202</text:span><text:span text:style-name="T55">4</text:span><text:span text:style-name="T36"> <text:s/></text:span><text:span text:style-name="T37">S</text:span><text:span text:style-name="T38">urvey </text:span><text:span text:style-name="T39">Tech and O</text:span><text:span text:style-name="T57">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59">Skandi H</text:span><text:span text:style-name="T62">era</text:span><text:span text:style-name="T50"> – </text:span><text:span text:style-name="T39">Shell NoordZeeWind export cable repair.</text:span><text:span text:style-name="T60"> <text:s/>Network configuration. </text:span><text:span text:style-name="T49"><text:s/></text:span><text:span text:style-name="T60">Miscellaneous survey equipment.</text:span><text:span text:style-name="T49"> </text:span></text:p>
        <text:p text:style-name="P15"><text:span text:style-name="T63">March</text:span><text:span text:style-name="T34"> – </text:span><text:span text:style-name="T63">April</text:span><text:span text:style-name="T33"> </text:span><text:span text:style-name="T34">202</text:span><text:span text:style-name="T63">4</text:span><text:span text:style-name="T36"> <text:s/></text:span><text:span text:style-name="T37">S</text:span><text:span text:style-name="T38">urvey Tech </text:span><text:span text:style-name="T57">and 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33">Skandi </text:span><text:span text:style-name="T63">Seve</text:span><text:span text:style-name="T34">n</text:span><text:span text:style-name="T50"> – </text:span><text:span text:style-name="T64">Angola. <text:s/>ROV operations, Sonardyne Sprint, miscellaneous survey equipment. <text:s/>Setting to work of new Black Magic HD video system. </text:span><text:span text:style-name="T49"><text:s text:c="2"/></text:span></text:p>
        <text:p text:style-name="P15"><text:span text:style-name="T63">February - March</text:span><text:span text:style-name="T33"> </text:span><text:span text:style-name="T34">202</text:span><text:span text:style-name="T55">4</text:span><text:span text:style-name="T36"> <text:s/></text:span><text:span text:style-name="T65">Mobilisation support for MODUS</text:span><text:span text:style-name="T50"> </text:span><text:span text:style-name="T51">– </text:span><text:span text:style-name="T63">HAUV 1</text:span><text:span text:style-name="T50"> – </text:span><text:span text:style-name="T65">Middlesburgh workshop. <text:s/>Interfacing survey equipment to AUV, and faultfinding/repair of AUV systems.</text:span><text:span text:style-name="T49"> <text:s/></text:span></text:p>
        <text:p text:style-name="P15"><text:span text:style-name="T55">January</text:span><text:span text:style-name="T33"> </text:span><text:span text:style-name="T34">202</text:span><text:span text:style-name="T55">4</text:span><text:span text:style-name="T36"> <text:s/></text:span><text:span text:style-name="T37">S</text:span><text:span text:style-name="T38">urvey </text:span><text:span text:style-name="T57">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59">Skandi H</text:span><text:span text:style-name="T55">ugen</text:span><text:span text:style-name="T50"> – </text:span><text:span text:style-name="T66">Ekofisk field</text:span><text:span text:style-name="T49">.</text:span><text:span text:style-name="T50"> <text:s/></text:span><text:span text:style-name="T58">EIVA </text:span><text:span text:style-name="T67">Navipac, </text:span><text:span text:style-name="T66">Multibeam</text:span><text:span text:style-name="T49">. <text:s/></text:span></text:p>
        <text:p text:style-name="P15"><text:span text:style-name="T55">Novem</text:span><text:span text:style-name="T59">ber</text:span><text:span text:style-name="T33"> </text:span><text:span text:style-name="T34">202</text:span><text:span text:style-name="T68">3</text:span><text:span text:style-name="T36"> <text:s/></text:span><text:span text:style-name="T37">S</text:span><text:span text:style-name="T38">urvey </text:span><text:span text:style-name="T57">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59">Skandi Hera</text:span><text:span text:style-name="T50"> – </text:span><text:span text:style-name="T69">Trym field restart – </text:span><text:span text:style-name="T58">EIVA </text:span><text:span text:style-name="T67">Navipac</text:span><text:span text:style-name="T49">. <text:s/></text:span></text:p>
        <text:p text:style-name="P16"><text:span text:style-name="T59">September</text:span><text:span text:style-name="T34"> – </text:span><text:span text:style-name="T59">October</text:span><text:span text:style-name="T33"> </text:span><text:span text:style-name="T34">202</text:span><text:span text:style-name="T68">3</text:span><text:span text:style-name="T36"> <text:s/></text:span><text:span text:style-name="T37">S</text:span><text:span text:style-name="T38">urvey </text:span><text:span text:style-name="T57">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59">Skandi Hera</text:span><text:span text:style-name="T50"> – </text:span><text:span text:style-name="T70">Luchterduinen </text:span><text:span text:style-name="T49">Wind Farm, </text:span><text:span text:style-name="T70">cable repairs</text:span><text:span text:style-name="T49">.</text:span><text:span text:style-name="T50"> <text:s/></text:span><text:span text:style-name="T58">EIVA </text:span><text:span text:style-name="T67">Navipac</text:span><text:span text:style-name="T49">. <text:s/></text:span></text:p>
        <text:p text:style-name="P16"><text:span text:style-name="T68">April</text:span><text:span text:style-name="T34"> – </text:span><text:span text:style-name="T68">May</text:span><text:span text:style-name="T33"> </text:span><text:span text:style-name="T34">202</text:span><text:span text:style-name="T68">3</text:span><text:span text:style-name="T36"> <text:s/></text:span><text:span text:style-name="T37">S</text:span><text:span text:style-name="T38">urvey Tech </text:span><text:span text:style-name="T57">and 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33">Skandi </text:span><text:span text:style-name="T34">Iceman</text:span><text:span text:style-name="T50"> – </text:span><text:span text:style-name="T57">Hywind Tampen</text:span><text:span text:style-name="T49"> Wind Farm, </text:span><text:span text:style-name="T57">towing floating turbines</text:span><text:span text:style-name="T49">.</text:span><text:span text:style-name="T50"> <text:s/></text:span><text:span text:style-name="T58">EIVA </text:span><text:span text:style-name="T67">Navipac</text:span><text:span text:style-name="T49">, Network, etc. <text:s/></text:span></text:p>
        <text:p text:style-name="P17"><text:span text:style-name="T71">February 2023</text:span><text:span text:style-name="T36"> <text:s/></text:span><text:span text:style-name="T37">S</text:span><text:span text:style-name="T38">urvey Tech </text:span><text:span text:style-name="T48">for </text:span><text:span text:style-name="T72">Interocean</text:span><text:span text:style-name="T50"> </text:span><text:span text:style-name="T51">– </text:span><text:span text:style-name="T71">Noble Hans Deul</text:span><text:span text:style-name="T50"> – </text:span><text:span text:style-name="T72">Rig move </text:span><text:span text:style-name="T73">on UKCS</text:span><text:span text:style-name="T49">.</text:span><text:span text:style-name="T50"> <text:s/></text:span><text:span text:style-name="T58">EIVA </text:span><text:span text:style-name="T67">Navipac</text:span><text:span text:style-name="T49">, </text:span><text:span text:style-name="T72">Tug telemetry</text:span><text:span text:style-name="T49">. <text:s/></text:span></text:p>
        <text:p text:style-name="P18"><text:span text:style-name="T74">Novem</text:span><text:span text:style-name="T75">ber - </text:span><text:span text:style-name="T74">Decem</text:span><text:span text:style-name="T75">ber</text:span><text:span text:style-name="T33"> </text:span><text:span text:style-name="T34">2022</text:span><text:span text:style-name="T36"> <text:s/></text:span><text:span text:style-name="T37">S</text:span><text:span text:style-name="T38">urvey Tech </text:span><text:span text:style-name="T48">for </text:span><text:span text:style-name="T72">Interocean</text:span><text:span text:style-name="T50"> </text:span><text:span text:style-name="T51">– </text:span><text:span text:style-name="T74">Maersk Intrepid</text:span><text:span text:style-name="T50"> – </text:span><text:span text:style-name="T72">Rig move from NCS to UK</text:span><text:span text:style-name="T49">.</text:span><text:span text:style-name="T50"> <text:s/></text:span><text:span text:style-name="T58">EIVA </text:span><text:span text:style-name="T67">Navipac</text:span><text:span text:style-name="T49">, </text:span><text:span text:style-name="T72">Tug telemetry</text:span><text:span text:style-name="T49">. <text:s/></text:span></text:p>
        <text:p text:style-name="P18"><text:span text:style-name="T75">September - October</text:span><text:span text:style-name="T33"> </text:span><text:span text:style-name="T34">2022</text:span><text:span text:style-name="T36"> <text:s/></text:span><text:span text:style-name="T37">S</text:span><text:span text:style-name="T38">urvey Tech </text:span><text:span text:style-name="T57">and online</text:span><text:span text:style-name="T58"> </text:span><text:span text:style-name="T48">for </text:span><text:span text:style-name="T49">DOF</text:span><text:span text:style-name="T50"> </text:span><text:span text:style-name="T51">– </text:span><text:span text:style-name="T75">Skandi Acergy</text:span><text:span text:style-name="T50"> – </text:span><text:span text:style-name="T76">Chestnut field, recovery of Hummingbird suction anchors</text:span><text:span text:style-name="T49">.</text:span><text:span text:style-name="T50"> <text:s/></text:span><text:span text:style-name="T58">EIVA </text:span><text:span text:style-name="T67">Navipac</text:span><text:span text:style-name="T49">, Network, etc. <text:s/></text:span></text:p>
        <text:p text:style-name="P19"><text:span text:style-name="T33">Ju</text:span><text:span text:style-name="T77">ly</text:span><text:span text:style-name="T33"> </text:span><text:span text:style-name="T34">2022</text:span><text:span text:style-name="T36"> <text:s/></text:span><text:span text:style-name="T37">S</text:span><text:span text:style-name="T38">urvey Tech </text:span><text:span text:style-name="T57">and online</text:span><text:span text:style-name="T58"> </text:span><text:span text:style-name="T48">for </text:span><text:span text:style-name="T49">DOF</text:span><text:span text:style-name="T50"> </text:span><text:span text:style-name="T51">– </text:span><text:span text:style-name="T77">Petrojarl Knarr</text:span><text:span text:style-name="T50"> – </text:span><text:span text:style-name="T78">Rig move of decommissioned FPSO</text:span><text:span text:style-name="T49">.</text:span><text:span text:style-name="T50"> <text:s/></text:span><text:span text:style-name="T58">EIVA </text:span><text:span text:style-name="T67">Navipac</text:span><text:span text:style-name="T49">, </text:span><text:span text:style-name="T72">Tug telemetry</text:span><text:span text:style-name="T49">. <text:s/></text:span></text:p>
        <text:p text:style-name="P20"><text:span text:style-name="T77">June</text:span><text:span text:style-name="T79"> – </text:span><text:span text:style-name="T77">July</text:span><text:span text:style-name="T79"> <text:s/></text:span><text:span text:style-name="T80">202</text:span><text:span text:style-name="T77">2</text:span><text:span text:style-name="T36"> <text:s/></text:span><text:span text:style-name="T78">S</text:span><text:span text:style-name="T38">urvey </text:span><text:span text:style-name="T78">engineering</text:span><text:span text:style-name="T38"> </text:span><text:span text:style-name="T48">for </text:span><text:span text:style-name="T81">Andrews Survey</text:span><text:span text:style-name="T50"> </text:span><text:span text:style-name="T51">– </text:span><text:span text:style-name="T52">MV</text:span><text:span text:style-name="T53"> </text:span><text:span text:style-name="T77">Deep Arctic</text:span><text:span text:style-name="T50"> – </text:span><text:span text:style-name="T67">EIVA Navipac, </text:span><text:span text:style-name="T78">Pipetracker TSS440</text:span><text:span text:style-name="T81">.</text:span><text:span text:style-name="T49"> <text:s/></text:span></text:p>
        <text:p text:style-name="P21"><text:span text:style-name="T34">May – </text:span><text:span text:style-name="T33">June </text:span><text:span text:style-name="T34">2022</text:span><text:span text:style-name="T36"> <text:s/></text:span><text:span text:style-name="T37">S</text:span><text:span text:style-name="T38">urvey Tech </text:span><text:span text:style-name="T57">and online</text:span><text:span text:style-name="T58"> </text:span><text:span text:style-name="T48">for </text:span><text:span text:style-name="T49">DOF</text:span><text:span text:style-name="T50"> </text:span><text:span text:style-name="T51">– </text:span><text:span text:style-name="T52">MV</text:span><text:span text:style-name="T53"> </text:span><text:span text:style-name="T33">Skandi </text:span><text:span text:style-name="T34">Iceman</text:span><text:span text:style-name="T50"> – </text:span><text:span text:style-name="T57">Hywind Tampen</text:span><text:span text:style-name="T49"> Wind Farm, </text:span><text:span text:style-name="T57">towing floating turbines</text:span><text:span text:style-name="T49">.</text:span><text:span text:style-name="T50"> <text:s/></text:span><text:span text:style-name="T58">EIVA </text:span><text:span text:style-name="T67">Navipac</text:span><text:span text:style-name="T49">, Network, etc. <text:s/></text:span></text:p>
        <text:p text:style-name="P21"><text:span text:style-name="T82">April</text:span><text:span text:style-name="T79"> </text:span><text:span text:style-name="T80">202</text:span><text:span text:style-name="T83">2</text:span><text:span text:style-name="T36"> <text:s/></text:span><text:span text:style-name="T84">Demob/mob </text:span><text:span text:style-name="T48">for </text:span><text:span text:style-name="T84">Subsea 7</text:span><text:span text:style-name="T50"> </text:span><text:span text:style-name="T51">– </text:span><text:span text:style-name="T82">Siem Day </text:span><text:span text:style-name="T84">and</text:span><text:span text:style-name="T82"> Siem Stingray</text:span><text:span text:style-name="T50"> – </text:span><text:span text:style-name="T84">Simple EIVA</text:span><text:span text:style-name="T67"> Navipac </text:span><text:span text:style-name="T84">spread</text:span><text:span text:style-name="T81">.</text:span><text:span text:style-name="T49"> <text:s/></text:span></text:p>
        <text:p text:style-name="P22"><text:span text:style-name="T79">September – October <text:s/></text:span><text:span text:style-name="T80">202</text:span><text:span text:style-name="T52">1</text:span><text:span text:style-name="T36"> <text:s/></text:span><text:span text:style-name="T81">On line s</text:span><text:span text:style-name="T38">urvey </text:span><text:span text:style-name="T48">for </text:span><text:span text:style-name="T81">Andrews Survey</text:span><text:span text:style-name="T50"> </text:span><text:span text:style-name="T51">– </text:span><text:span text:style-name="T52">MV</text:span><text:span text:style-name="T53"> </text:span><text:span text:style-name="T79">EDT Jane</text:span><text:span text:style-name="T50"> – </text:span><text:span text:style-name="T81">Jacket inspection in Liverpool Bay. <text:s/></text:span><text:span text:style-name="T67">EIVA Navipac</text:span><text:span text:style-name="T81">.</text:span><text:span text:style-name="T49"> <text:s/></text:span></text:p>
        <text:p text:style-name="P22"><text:span text:style-name="T33">June</text:span><text:span text:style-name="T80"> – </text:span><text:span text:style-name="T52">A</text:span><text:span text:style-name="T33">ugust </text:span><text:span text:style-name="T81">and</text:span><text:span text:style-name="T79"> October – </text:span><text:span text:style-name="T85">Dec</text:span><text:span text:style-name="T79">ember </text:span><text:span text:style-name="T80">202</text:span><text:span text:style-name="T52">1</text:span><text:span text:style-name="T36"> <text:s/></text:span><text:span text:style-name="T37">S</text:span><text:span text:style-name="T38">urvey Tech</text:span><text:span text:style-name="T58"> </text:span><text:span text:style-name="T48">for </text:span><text:span text:style-name="T49">DOF</text:span><text:span text:style-name="T50"> </text:span><text:span text:style-name="T51">– </text:span><text:span text:style-name="T52">MV</text:span><text:span text:style-name="T53"> </text:span><text:span text:style-name="T33">Skandi Acergy</text:span><text:span text:style-name="T50"> - </text:span><text:span text:style-name="T49">NnG Wind Farm.</text:span><text:span text:style-name="T50"> <text:s/></text:span><text:span text:style-name="T58">EIVA </text:span><text:span text:style-name="T67">Navipac/Naviscan</text:span><text:span text:style-name="T58">,</text:span><text:span text:style-name="T50"> </text:span><text:span text:style-name="T49">IxSea ROVINS, R2Sonic MBES, Kongsberg, Network, etc. <text:s/></text:span></text:p>
        <text:p text:style-name="P23"><text:span text:style-name="T52">March</text:span><text:span text:style-name="T80"> – </text:span><text:span text:style-name="T52">April</text:span><text:span text:style-name="T80"> 202</text:span><text:span text:style-name="T52">1</text:span><text:span text:style-name="T36"> <text:s/></text:span><text:span text:style-name="T37">S</text:span><text:span text:style-name="T38">urvey Tech</text:span><text:span text:style-name="T58"> </text:span><text:span text:style-name="T48">for </text:span><text:span text:style-name="T86">Allseas</text:span><text:span text:style-name="T50"> </text:span><text:span text:style-name="T51">– </text:span><text:span text:style-name="T52">MV</text:span><text:span text:style-name="T53"> </text:span><text:span text:style-name="T52">Lorelay</text:span><text:span text:style-name="T50">. <text:s/></text:span><text:span text:style-name="T86">Pipe lay. <text:s/></text:span><text:span text:style-name="T58">EIVA,</text:span><text:span text:style-name="T50"> </text:span><text:span text:style-name="T86">Sonardyne Ranger and GyroUSBL and Sprint/Lodestar, Compatt 5G, WSM 6G</text:span><text:span text:style-name="T87">.</text:span></text:p>
        <text:p text:style-name="P24"><text:span text:style-name="T80">September – October 2020</text:span><text:span text:style-name="T36"> <text:s/></text:span><text:span text:style-name="T37">S</text:span><text:span text:style-name="T38">urvey Tech</text:span><text:span text:style-name="T58"> </text:span><text:span text:style-name="T48">for UTEC</text:span><text:span text:style-name="T50"> </text:span><text:span text:style-name="T51">– </text:span><text:span text:style-name="T53">Maersk Connector</text:span><text:span text:style-name="T50">. <text:s/></text:span><text:span text:style-name="T58">EIVA.</text:span><text:span text:style-name="T50"> <text:s/></text:span><text:span text:style-name="T88">R2Sonic multibeam sonar, RovINS, etc.</text:span><text:span text:style-name="T87"> <text:s/>S</text:span><text:span text:style-name="T37">ystems Administration</text:span><text:span text:style-name="T87"> of client’s IT and </text:span><text:span text:style-name="T37">mainly HP Aruba</text:span><text:span text:style-name="T87"> network.</text:span></text:p>
        <text:p text:style-name="P25"><text:span text:style-name="T89">August 2020</text:span><text:span text:style-name="T90"> <text:s/></text:span><text:span text:style-name="T91">Survey Engineering – </text:span><text:span text:style-name="T92">mobilisation support for </text:span><text:span text:style-name="T93">GeoXYZ</text:span><text:span text:style-name="T92"> in </text:span><text:span text:style-name="T93">Geo Ocean III</text:span><text:span text:style-name="T94">. <text:s/></text:span><text:span text:style-name="T92">ROVINS, R2Sonic, Gemini, networking, etc.</text:span></text:p>
        <text:p text:style-name="P26"><text:span text:style-name="T89">July – August 2020</text:span><text:span text:style-name="T90"> <text:s/></text:span><text:span text:style-name="T91">Survey Engineering for </text:span><text:span text:style-name="T95">UTEC</text:span><text:span text:style-name="T91"> in </text:span><text:span text:style-name="T89">Havila Phoenix</text:span><text:span text:style-name="T91"> –</text:span><text:span text:style-name="T96"> </text:span><text:span text:style-name="T94">Troll, Penguins.</text:span></text:p>
        <text:p text:style-name="P26"><text:span text:style-name="T97">Febr</text:span><text:span text:style-name="T98">uary - </text:span><text:span text:style-name="T97">June</text:span><text:span text:style-name="T99"> 202</text:span><text:span text:style-name="T98">0</text:span><text:span text:style-name="T100"> <text:s/></text:span><text:span text:style-name="T101">Global travel restrictions</text:span><text:span text:style-name="T102">.</text:span></text:p>
        <text:p text:style-name="P27"><text:span text:style-name="T99">J</text:span><text:span text:style-name="T98">anuary</text:span><text:span text:style-name="T99"> 202</text:span><text:span text:style-name="T98">0</text:span><text:span text:style-name="T100"> <text:s/></text:span><text:span text:style-name="T103">Survey Engineering consultancy. <text:s/>Advice and support for tone injection and TSS 350 tracking for </text:span><text:span text:style-name="T98">DEME</text:span><text:span text:style-name="T103"> aboard </text:span><text:span text:style-name="T98">Living Stone</text:span><text:span text:style-name="T100">.</text:span></text:p>
        <text:p text:style-name="P27"><text:span text:style-name="T99">December 2019</text:span><text:span text:style-name="T100"> <text:s/>Visit to DEME (Oostende) to brief engineers on the deployment and safety of </text:span><text:span text:style-name="T99">Tinsley 5915</text:span><text:span text:style-name="T100"> Tone Generator.</text:span></text:p>
        <text:p text:style-name="P27"><text:span text:style-name="T99">November 2019</text:span><text:span text:style-name="T100"> <text:s/>Survey Engineering (mobilisation of Innova Matrix MkII and ROV equipment) for </text:span><text:span text:style-name="T99">DEME</text:span><text:span text:style-name="T100"> in </text:span><text:span text:style-name="T99">Living Stone</text:span><text:span text:style-name="T100"> in Greece. </text:span></text:p>
        <text:p text:style-name="P28"><text:soft-page-break/><text:span text:style-name="T104">August - </text:span><text:span text:style-name="T95">September</text:span><text:span text:style-name="T105"> 2019</text:span><text:span text:style-name="T90"> <text:s/></text:span><text:span text:style-name="T91">Survey Engineering and on line survey (EIVA) for </text:span><text:span text:style-name="T95">UTEC</text:span><text:span text:style-name="T91"> in </text:span><text:span text:style-name="T95">North Sea Atlantic</text:span><text:span text:style-name="T91"> (25 days) </text:span><text:span text:style-name="T106">TSS440, </text:span><text:span text:style-name="T91">R2Sonic, </text:span><text:span text:style-name="T106">DVR </text:span><text:span text:style-name="T91">etc</text:span><text:span text:style-name="T106">.</text:span></text:p>
        <text:p text:style-name="P29"><text:span text:style-name="T104">August</text:span><text:span text:style-name="T105"> 2019</text:span><text:span text:style-name="T90"> <text:s/></text:span><text:span text:style-name="T107">Mobilisation </text:span><text:span text:style-name="T106">support and representing </text:span><text:span text:style-name="T104">STR</text:span><text:span text:style-name="T106"> in </text:span><text:span text:style-name="T104">Seabed Worker</text:span><text:span text:style-name="T106"> at </text:span><text:span text:style-name="T104">Liverpool</text:span><text:span text:style-name="T107"> (</text:span><text:span text:style-name="T106">five</text:span><text:span text:style-name="T107"> days). <text:s/></text:span><text:span text:style-name="T106">TSS440, Gemini, DVR.</text:span></text:p>
        <text:p text:style-name="P29"><text:span text:style-name="T108">Ju</text:span><text:span text:style-name="T109">ly</text:span><text:span text:style-name="T105"> 2019</text:span><text:span text:style-name="T90"> <text:s/></text:span><text:span text:style-name="T110">Surveyor for recovery and prelay of anchor spread (ten days) </text:span><text:span text:style-name="T111">for</text:span><text:span text:style-name="T37"> </text:span><text:span text:style-name="T112">Intermoor</text:span><text:span text:style-name="T37"> </text:span><text:span text:style-name="T113">in </text:span><text:span text:style-name="T112">Normand Drott</text:span><text:span text:style-name="T107">.</text:span></text:p>
        <text:p text:style-name="P30"><text:span text:style-name="T108">Ju</text:span><text:span text:style-name="T109">ly</text:span><text:span text:style-name="T105"> 2019</text:span><text:span text:style-name="T90"> <text:s/></text:span><text:span text:style-name="T107">Mobilisation and t</text:span><text:span text:style-name="T110">esting</text:span><text:span text:style-name="T113"> </text:span><text:span text:style-name="T107">(two days). <text:s/></text:span><text:span text:style-name="T110">GAPS(OTS) with Navipac</text:span><text:span text:style-name="T113"> </text:span><text:span text:style-name="T111">for</text:span><text:span text:style-name="T37"> </text:span><text:span text:style-name="T112">Atlantic Marine</text:span><text:span text:style-name="T37"> </text:span><text:span text:style-name="T113">in </text:span><text:span text:style-name="T109">MV </text:span><text:span text:style-name="T112">Atlantic Explorer</text:span><text:span text:style-name="T107">.</text:span></text:p>
        <text:p text:style-name="P30"><text:span text:style-name="T108">Ju</text:span><text:span text:style-name="T109">ly</text:span><text:span text:style-name="T105"> 2019</text:span><text:span text:style-name="T90"> <text:s/></text:span><text:span text:style-name="T107">Mobilisation and troubleshooting</text:span><text:span text:style-name="T113"> support </text:span><text:span text:style-name="T107">(two days). <text:s/>Portable EdgeTech USBL spread</text:span><text:span text:style-name="T113"> </text:span><text:span text:style-name="T111">for</text:span><text:span text:style-name="T37"> </text:span><text:span text:style-name="T108">N</text:span><text:span text:style-name="T109">Tseas</text:span><text:span text:style-name="T37"> </text:span><text:span text:style-name="T113">in </text:span><text:span text:style-name="T109">MV Wind Innovation</text:span><text:span text:style-name="T107">.</text:span></text:p>
        <text:p text:style-name="P30"><text:span text:style-name="T108">June</text:span><text:span text:style-name="T105"> 2019</text:span><text:span text:style-name="T90"> <text:s/></text:span><text:span text:style-name="T51">S</text:span><text:span text:style-name="T113">hore support (Innovatum Tone Generator for TSS 350)</text:span><text:span text:style-name="T114"> </text:span><text:span text:style-name="T111">for</text:span><text:span text:style-name="T37"> <text:s/></text:span><text:span text:style-name="T108">N-Sea</text:span><text:span text:style-name="T37"> </text:span><text:span text:style-name="T113">in liaison with Noordhoek Pathfinder</text:span><text:span text:style-name="T115">.</text:span></text:p>
        <text:p text:style-name="P31"><text:span text:style-name="T116">April</text:span><text:span text:style-name="T105"> – </text:span><text:span text:style-name="T116">May</text:span><text:span text:style-name="T105"> 2019</text:span><text:span text:style-name="T90"> <text:s/></text:span><text:span text:style-name="T51">S</text:span><text:span text:style-name="T37">urvey </text:span><text:span text:style-name="T114">on line (EIVA </text:span><text:span text:style-name="T117">Navipac, Naviscan</text:span><text:span text:style-name="T114">) </text:span><text:span text:style-name="T111">for</text:span><text:span text:style-name="T37"> <text:s/></text:span><text:span text:style-name="T116">Rever</text:span><text:span text:style-name="T37"> – </text:span><text:span text:style-name="T118">Sonardyne </text:span><text:span text:style-name="T114">Sprint</text:span><text:span text:style-name="T118">, R2Sonic multibeam </text:span><text:span text:style-name="T37">in </text:span><text:span text:style-name="T116">Rever Sapphire</text:span><text:span text:style-name="T115">.</text:span></text:p>
        <text:p text:style-name="P31"><text:span text:style-name="T105">March – April 2019</text:span><text:span text:style-name="T90"> <text:s/></text:span><text:span text:style-name="T51">S</text:span><text:span text:style-name="T37">urvey technical support for </text:span><text:span text:style-name="T105">Geotech</text:span><text:span text:style-name="T37"> – </text:span><text:span text:style-name="T118">mobilisation and calibration of Sonardyne Ranger, Pipetracker TSS440 and R2Sonic multibeam </text:span><text:span text:style-name="T37">in </text:span><text:span text:style-name="T119">M</text:span><text:span text:style-name="T105">V Aegaeo</text:span><text:span text:style-name="T115">.</text:span></text:p>
        <text:p text:style-name="P32"><text:span text:style-name="T120">T</text:span><text:span text:style-name="T121">hroughout</text:span><text:span text:style-name="T36"> </text:span><text:span text:style-name="T122">2018</text:span><text:span text:style-name="T36"> </text:span><text:span text:style-name="T37">Periods as S</text:span><text:span text:style-name="T38">urvey Tech</text:span><text:span text:style-name="T58"> </text:span><text:span text:style-name="T48">for UTEC</text:span><text:span text:style-name="T50"> </text:span><text:span text:style-name="T51">– </text:span><text:span text:style-name="T123">Maersk Connector</text:span><text:span text:style-name="T124">. <text:s/></text:span><text:span text:style-name="T125">EIVA.</text:span><text:span text:style-name="T124"> <text:s/></text:span><text:span text:style-name="T115">Mobilisation and </text:span><text:span text:style-name="T126">cable</text:span><text:span text:style-name="T115"> lay. <text:s/>S</text:span><text:span text:style-name="T127">ystems Administration</text:span><text:span text:style-name="T115"> of client’s IT and </text:span><text:span text:style-name="T127">mainly HP Aruba</text:span><text:span text:style-name="T115"> network.</text:span></text:p>
        <text:p text:style-name="P33"><text:span text:style-name="T119">May</text:span><text:span text:style-name="T53"> </text:span><text:span text:style-name="T90">201</text:span><text:span text:style-name="T36">8</text:span><text:span text:style-name="T90"> <text:s/></text:span><text:span text:style-name="T51">S</text:span><text:span text:style-name="T37">urvey technical support for </text:span><text:span text:style-name="T119">Interocean</text:span><text:span text:style-name="T37"> for a short anchor prelay campaign in </text:span><text:span text:style-name="T119">Maersk Mover</text:span><text:span text:style-name="T115">.</text:span></text:p>
        <text:p text:style-name="P33"><text:span text:style-name="T128">January</text:span><text:span text:style-name="T53"> – </text:span><text:span text:style-name="T128">February</text:span><text:span text:style-name="T53"> </text:span><text:span text:style-name="T90">201</text:span><text:span text:style-name="T36">8</text:span><text:span text:style-name="T90"> <text:s/></text:span><text:span text:style-name="T51">S</text:span><text:span text:style-name="T129">enior Surveyor </text:span><text:span text:style-name="T48">for Atlantic Marine</text:span><text:span text:style-name="T50"> </text:span><text:span text:style-name="T51">– </text:span><text:span text:style-name="T130">Atlantic Explorer</text:span><text:span text:style-name="T124">. <text:s/></text:span><text:span text:style-name="T125">EIVA.</text:span><text:span text:style-name="T124"> <text:s/></text:span><text:span text:style-name="T131">Boulder relocation</text:span><text:span text:style-name="T115">.</text:span></text:p>
        <text:p text:style-name="P33"><text:span text:style-name="T132">October</text:span><text:span text:style-name="T53"> – </text:span><text:span text:style-name="T132">Decem</text:span><text:span text:style-name="T53">ber </text:span><text:span text:style-name="T90">201</text:span><text:span text:style-name="T133">7</text:span><text:span text:style-name="T90"> <text:s/></text:span><text:span text:style-name="T51">Survey </text:span><text:span text:style-name="T58">Tech </text:span><text:span text:style-name="T48">for Andrews</text:span><text:span text:style-name="T50"> </text:span><text:span text:style-name="T51">– </text:span><text:span text:style-name="T134">Olympic Challenger</text:span><text:span text:style-name="T124">. <text:s/></text:span><text:span text:style-name="T125">EIVA.</text:span><text:span text:style-name="T124"> <text:s/></text:span><text:span text:style-name="T135">Archaeological salvage</text:span><text:span text:style-name="T115">.</text:span></text:p>
        <text:p text:style-name="P34"><text:span text:style-name="T53">September – October </text:span><text:span text:style-name="T90">201</text:span><text:span text:style-name="T133">7</text:span><text:span text:style-name="T90"> <text:s/></text:span><text:span text:style-name="T51">Survey </text:span><text:span text:style-name="T58">Tech </text:span><text:span text:style-name="T48">for UTEC</text:span><text:span text:style-name="T50"> </text:span><text:span text:style-name="T51">– </text:span><text:span text:style-name="T123">Maersk Connector</text:span><text:span text:style-name="T124">. <text:s/></text:span><text:span text:style-name="T125">EIVA.</text:span><text:span text:style-name="T124"> <text:s/></text:span><text:span text:style-name="T115">Mobilisation and trans-spooling for umbilical lay. <text:s/>Support of client’s IT and network.</text:span></text:p>
        <text:p text:style-name="P35"><text:span text:style-name="T136">August – </text:span><text:span text:style-name="T53">September </text:span><text:span text:style-name="T90">201</text:span><text:span text:style-name="T133">7</text:span><text:span text:style-name="T90"> <text:s/></text:span><text:span text:style-name="T51">Survey </text:span><text:span text:style-name="T58">Tech </text:span><text:span text:style-name="T48">for UTEC</text:span><text:span text:style-name="T50"> </text:span><text:span text:style-name="T51">– </text:span><text:span text:style-name="T123">Havila Phoenix</text:span><text:span text:style-name="T124">. <text:s/></text:span><text:span text:style-name="T125">EIVA.</text:span><text:span text:style-name="T124"> <text:s/></text:span><text:span text:style-name="T115">Wind turbine array cable trenching.</text:span></text:p>
        <text:p text:style-name="P36"><text:span text:style-name="T137">June –</text:span><text:span text:style-name="T138"> </text:span><text:span text:style-name="T136">August</text:span><text:span text:style-name="T138"> </text:span><text:span text:style-name="T90">201</text:span><text:span text:style-name="T133">7</text:span><text:span text:style-name="T90"> <text:s/></text:span><text:span text:style-name="T51">Survey </text:span><text:span text:style-name="T50">On line </text:span><text:span text:style-name="T58">and Tech </text:span><text:span text:style-name="T48">for Andrews</text:span><text:span text:style-name="T50"> </text:span><text:span text:style-name="T51">– </text:span><text:span text:style-name="T139">Normand Pioneer</text:span><text:span text:style-name="T124">. <text:s/></text:span><text:span text:style-name="T125">EIVA.</text:span><text:span text:style-name="T124"> <text:s/>Decommissioning of Ettrick and Blackbird –</text:span><text:span text:style-name="T125"> </text:span><text:span text:style-name="T140">R</text:span><text:span text:style-name="T125">ecovery of DTB, </text:span><text:span text:style-name="T140">p</text:span><text:span text:style-name="T125">ile dredging and cutting, cutting and recovery of FPSO mooring </text:span><text:span text:style-name="T140">line</text:span><text:span text:style-name="T125">s and piles, risers, spools etc</text:span><text:span text:style-name="T124">.</text:span></text:p>
        <text:p text:style-name="P37"><text:span text:style-name="T137">June</text:span><text:span text:style-name="T90"> 201</text:span><text:span text:style-name="T133">7</text:span><text:span text:style-name="T90"> <text:s/></text:span><text:span text:style-name="T51">Survey Engineer </text:span><text:span text:style-name="T48">for UTEC</text:span><text:span text:style-name="T51"> – </text:span><text:span text:style-name="T141">Ha</text:span><text:span text:style-name="T142">vila Subsea</text:span><text:span text:style-name="T143">.</text:span></text:p>
        <text:p text:style-name="P37"><text:span text:style-name="T133">May</text:span><text:span text:style-name="T90"> 201</text:span><text:span text:style-name="T133">7</text:span><text:span text:style-name="T90"> <text:s/></text:span><text:span text:style-name="T143">Cisco network consultancy (C2911/K9, C2960S, IOS image updating, running configuration review and alteration, fault</text:span><text:span text:style-name="T140">-</text:span><text:span text:style-name="T143">finding) during commissioning at BP’s </text:span><text:span text:style-name="T144">Clair Ridge</text:span><text:span text:style-name="T143"> platform</text:span><text:span text:style-name="T145">. <text:s/></text:span><text:span text:style-name="T143">An unusual one, this – performing the normally shoreside role offshore.</text:span></text:p>
        <text:p text:style-name="P38"><text:span text:style-name="T146">September</text:span><text:span text:style-name="T90"> 201</text:span><text:span text:style-name="T147">5</text:span><text:span text:style-name="T90"> <text:s/></text:span><text:span text:style-name="T148">Survey </text:span><text:span text:style-name="T149">Engineer </text:span><text:span text:style-name="T150">for </text:span><text:span text:style-name="T151">Subsea 7</text:span><text:span text:style-name="T149"> – </text:span><text:span text:style-name="T152">Acergy Viking</text:span><text:span text:style-name="T153">, </text:span><text:span text:style-name="T154">ROV </text:span><text:span text:style-name="T151">Platform inspection, NCS</text:span><text:span text:style-name="T145">.</text:span></text:p>
        <text:p text:style-name="P39"><text:span text:style-name="T146">September</text:span><text:span text:style-name="T90"> 2014 <text:s/></text:span><text:span text:style-name="T148">Survey </text:span><text:span text:style-name="T149">Engineer </text:span><text:span text:style-name="T150">for </text:span><text:span text:style-name="T145">Harkand Andrews</text:span><text:span text:style-name="T149"> – </text:span><text:span text:style-name="T154">DSV </text:span><text:span text:style-name="T155">Skandi Achiever</text:span><text:span text:style-name="T153">, </text:span><text:span text:style-name="T154">ROV/Divers – </text:span><text:span text:style-name="T156">Umbilical and mattress installation,</text:span><text:span text:style-name="T154"> </text:span><text:span text:style-name="T153">BP Monan – Winfrog</text:span><text:span text:style-name="T145">.</text:span></text:p>
        <text:p text:style-name="P40"><text:span text:style-name="T146">July</text:span><text:span text:style-name="T157"> 2014</text:span><text:span text:style-name="T148"> <text:s/>Survey </text:span><text:span text:style-name="T149">Engineer </text:span><text:span text:style-name="T150">for DOF</text:span><text:span text:style-name="T149"> – HLV </text:span><text:span text:style-name="T158">Oleg Stra</text:span><text:span text:style-name="T159">s</text:span><text:span text:style-name="T158">hnov</text:span><text:span text:style-name="T149">, </text:span><text:span text:style-name="T153">Shell Clipper</text:span><text:span text:style-name="T160">, Sylwin A </text:span><text:span text:style-name="T154">conversion station</text:span><text:span text:style-name="T149"> – Winfrog </text:span></text:p>
        <text:p text:style-name="P41"><text:span text:style-name="T90">May – June 2014 <text:s/></text:span><text:span text:style-name="T148">Survey </text:span><text:span text:style-name="T149">Engineer </text:span><text:span text:style-name="T150">for </text:span><text:span text:style-name="T145">Harkand Andrews</text:span><text:span text:style-name="T149"> – </text:span><text:span text:style-name="T161">Toisa Voyager</text:span><text:span text:style-name="T145">, Westermost Rough wind farm </text:span><text:span text:style-name="T162">infield cable </text:span><text:span text:style-name="T163">pull-in</text:span><text:span text:style-name="T162"> and </text:span><text:span text:style-name="T154">mattress installation</text:span><text:span text:style-name="T145">. <text:s/>Mobilisation of EIVA NaviPac, VisualSoft, </text:span><text:span text:style-name="T164">ROV, </text:span><text:span text:style-name="T145">HiPAP/APOS – </text:span><text:span text:style-name="T154">USBL </text:span><text:span text:style-name="T145">calibration, etc.</text:span></text:p>
        <text:p text:style-name="P42"><text:span text:style-name="T90">F</text:span><text:span text:style-name="T165">ebruary</text:span><text:span text:style-name="T166"> – </text:span><text:span text:style-name="T167">April</text:span><text:span text:style-name="T157"> 2014</text:span><text:span text:style-name="T148"> <text:s/>Survey </text:span><text:span text:style-name="T149">Engineer </text:span><text:span text:style-name="T150">for DOF</text:span><text:span text:style-name="T149"> <text:tab/><text:line-break/>– HLV </text:span><text:span text:style-name="T158">Oleg Stra</text:span><text:span text:style-name="T159">s</text:span><text:span text:style-name="T158">hnov</text:span><text:span text:style-name="T149">, South G</text:span><text:span text:style-name="T168">o</text:span><text:span text:style-name="T149">M <text:line-break/>– </text:span><text:span text:style-name="T169">Eide 33</text:span><text:span text:style-name="T160">, Sylwin A jacket</text:span><text:span text:style-name="T149"> – Winfrog </text:span></text:p>
        <text:p text:style-name="P43"><text:span text:style-name="T170">December</text:span><text:span text:style-name="T171"> </text:span><text:span text:style-name="T166">2013 – </text:span><text:span text:style-name="T157">January 2014</text:span><text:span text:style-name="T148"> <text:s/>Survey </text:span><text:span text:style-name="T172">on line </text:span><text:span text:style-name="T173">for </text:span><text:span text:style-name="T174">N</text:span><text:span text:style-name="T175">PCC, Abu Dhabi</text:span><text:span text:style-name="T176">. <text:s/></text:span><text:span text:style-name="T177">EIVA – anchor handling.</text:span></text:p>
        <text:p text:style-name="P43"><text:span text:style-name="T178">September</text:span><text:span text:style-name="T179"> –</text:span><text:span text:style-name="T180"> </text:span><text:span text:style-name="T178">October</text:span><text:span text:style-name="T171"> </text:span><text:span text:style-name="T166">2013</text:span><text:span text:style-name="T148"> <text:s/>Survey </text:span><text:span text:style-name="T172">on line </text:span><text:span text:style-name="T181">(Winfrog)</text:span><text:span text:style-name="T172"> </text:span><text:span text:style-name="T173">for </text:span><text:span text:style-name="T182">NCS</text:span><text:span text:style-name="T148"> – </text:span><text:span text:style-name="T182">Sat</text:span><text:span text:style-name="T154">uration</text:span><text:span text:style-name="T182"> diving vessel</text:span><text:span text:style-name="T148"> </text:span><text:span text:style-name="T174">Orelia</text:span><text:span text:style-name="T148">, </text:span><text:span text:style-name="T182">Stella, Juliet / Pickerill</text:span><text:span text:style-name="T173">. <text:s/></text:span></text:p>
        <text:p text:style-name="P44"><text:span text:style-name="T179">May –</text:span><text:span text:style-name="T180"> </text:span><text:span text:style-name="T171">August </text:span><text:span text:style-name="T166">2013</text:span><text:span text:style-name="T148"> <text:s/>Survey </text:span><text:span text:style-name="T172">on line </text:span><text:span text:style-name="T181">(Winfrog, </text:span><text:span text:style-name="T173">including mobilisation and operation of </text:span><text:span text:style-name="T183">AHT</text:span><text:span text:style-name="T173"> management</text:span><text:span text:style-name="T181">)</text:span><text:span text:style-name="T172"> and </text:span><text:span text:style-name="T148">Engineer </text:span><text:span text:style-name="T173">for DOF</text:span><text:span text:style-name="T148"> <text:line-break/>– </text:span><text:span text:style-name="T184">Skandi Constructor</text:span><text:span text:style-name="T148">, </text:span><text:span text:style-name="T164">ROV, </text:span><text:span text:style-name="T172">Borkum West wind farm, </text:span><text:span text:style-name="T181">Camelot and Tweedsmuir</text:span><text:span text:style-name="T148">. <text:line-break/>– </text:span><text:span text:style-name="T185">Thialf</text:span><text:span text:style-name="T173">, </text:span><text:span text:style-name="T164">ROV, </text:span><text:span text:style-name="T173">Clair Ridge and Dolwin A </text:span><text:span text:style-name="T164">jacket installation</text:span><text:span text:style-name="T173">.</text:span></text:p>
        <text:p text:style-name="P45"><text:span text:style-name="T166">April 2013</text:span><text:span text:style-name="T148"> <text:s/>Survey Engineer – as a consultant for DOF during an inspection of new vessel, </text:span><text:span text:style-name="T186">Aegir</text:span><text:span text:style-name="T148">.</text:span></text:p>
        <text:p text:style-name="P46"><text:span text:style-name="T187">December</text:span><text:span text:style-name="T188"> 2012 –</text:span><text:span text:style-name="T189"> January 2013</text:span><text:span text:style-name="T188"> <text:s text:c="2"/></text:span><text:span text:style-name="T190">Survey Engineer / </text:span><text:span text:style-name="T191">Online (EIVA NaviPac)</text:span><text:span text:style-name="T190"> – </text:span><text:span text:style-name="T192">Bar Protector</text:span><text:span text:style-name="T190">. <text:s/></text:span><text:span text:style-name="T191">Katy </text:span><text:span text:style-name="T193">and CRX</text:span><text:span text:style-name="T190">.</text:span></text:p>
        <text:p text:style-name="P47"><text:span text:style-name="T187">August</text:span><text:span text:style-name="T188"> – </text:span><text:span text:style-name="T187">October</text:span><text:span text:style-name="T188"> 2012 <text:s text:c="2"/></text:span><text:span text:style-name="T190">Survey Engineer / </text:span><text:span text:style-name="T191">Online (EIVA NaviPac)</text:span><text:span text:style-name="T190"> – </text:span><text:span text:style-name="T192">Skandi Inspector</text:span><text:span text:style-name="T190">. <text:s/></text:span><text:span text:style-name="T164">ROV jacket inspection, </text:span><text:span text:style-name="T191">Moray Firth</text:span><text:span text:style-name="T190">.</text:span></text:p>
        <text:p text:style-name="P47"><text:span text:style-name="T188">Ju</text:span><text:span text:style-name="T187">ly</text:span><text:span text:style-name="T188"> – </text:span><text:span text:style-name="T187">August</text:span><text:span text:style-name="T188"> 2012 <text:s text:c="2"/></text:span><text:span text:style-name="T190">Survey Engineer – </text:span><text:span text:style-name="T192">Far Samson</text:span><text:span text:style-name="T190">. <text:s/></text:span><text:span text:style-name="T191">Katy – </text:span><text:span text:style-name="T194">ROV, </text:span><text:span text:style-name="T183">TDM / MBES</text:span><text:span text:style-name="T190">.</text:span></text:p>
        <text:p text:style-name="P47"><text:span text:style-name="T188">June – July 2012 <text:s text:c="2"/></text:span><text:span text:style-name="T190">Survey Engineer – </text:span><text:span text:style-name="T195">Normand Subsea</text:span><text:span text:style-name="T190">. <text:s/></text:span><text:span text:style-name="T194">ROV work and inspection, </text:span><text:span text:style-name="T190">Corrib, Brent and Ormen Lange.</text:span></text:p>
        <text:p text:style-name="P47"><text:span text:style-name="T188">May 2012 <text:s text:c="2"/></text:span><text:span text:style-name="T190">On line survey – </text:span><text:span text:style-name="T195">Normand Clipper</text:span><text:span text:style-name="T190">. <text:s/></text:span><text:span text:style-name="T194">ROV, </text:span><text:span text:style-name="T190">Suction pile installation on Scott field.</text:span></text:p>
        <text:p text:style-name="P48"><text:soft-page-break/><text:span text:style-name="T188">April – May 2012 <text:s text:c="2"/></text:span><text:span text:style-name="T190">Survey Engineer – </text:span><text:span text:style-name="T195">Normand Subsea</text:span><text:span text:style-name="T190">. <text:s/></text:span><text:span text:style-name="T194">ROV, </text:span><text:span text:style-name="T190">Ormen Lange and Brent. </text:span></text:p>
        <text:p text:style-name="P48"><text:span text:style-name="T188">December 2008 – January 2009</text:span><text:span text:style-name="T196"> <text:s/></text:span><text:span text:style-name="T190">Survey Engineer / </text:span><text:span text:style-name="T197">Online</text:span><text:span text:style-name="T190"> – </text:span><text:span text:style-name="T195">CLB Installer</text:span><text:span text:style-name="T190">. <text:s/>Gunfleet Sands Wind Farm. <text:s text:c="2"/>EIVA Navipac with Tug/Anchor handling.</text:span></text:p>
        <text:p text:style-name="P48"><text:span text:style-name="T188">February – April 2008</text:span><text:span text:style-name="T196"> <text:s/></text:span><text:span text:style-name="T190">Survey Engineer – </text:span><text:span text:style-name="T195">MV Deep Pioneer</text:span><text:span text:style-name="T190">. <text:s/></text:span><text:span text:style-name="T194">ROV, </text:span><text:span text:style-name="T198">Flexible riser installation for</text:span><text:span text:style-name="T190"> Agbami </text:span><text:span text:style-name="T198">FPSO</text:span><text:span text:style-name="T190">, Nigeria. <text:s text:c="2"/>EIVA Navipac.</text:span></text:p>
        <text:p text:style-name="P48"><text:span text:style-name="T188">April 2006 – March 2007</text:span><text:span text:style-name="T196"> <text:s/></text:span><text:span text:style-name="T190">Survey Engineer / </text:span><text:span text:style-name="T197">Online</text:span><text:span text:style-name="T190"> – Geoconsult vessels </text:span><text:span text:style-name="T195">MV Geosund</text:span><text:span text:style-name="T190">, </text:span><text:span text:style-name="T195">MV Geofjord</text:span><text:span text:style-name="T190">, </text:span><text:span text:style-name="T195">MV Geobay</text:span><text:span text:style-name="T190">, </text:span><text:span text:style-name="T195">MV Geoholm</text:span><text:span text:style-name="T190">, </text:span><text:span text:style-name="T183">trenching and as-laid (</text:span><text:span text:style-name="T194">ROV, </text:span><text:span text:style-name="T183">LBL / MBES)</text:span><text:span text:style-name="T190"> on the Ormen Lange gas field </text:span><text:span text:style-name="T183">and</text:span><text:span text:style-name="T190"> also survey and attempted hazmat recovery from submarine U864, recovery of oil from a wreck in the Gulf of Finland and making good the Survey and structured cabling infrastructure of </text:span><text:span text:style-name="T195">MV Geoholm</text:span><text:span text:style-name="T190"> during a passage from Dundee to Cyprus. <text:s text:c="2"/>EIVA Navipac and some WinFrog.</text:span></text:p>
        <text:p text:style-name="P48"><text:span text:style-name="T188">June – August 2003</text:span> <text:span text:style-name="T195"> (Exxon)</text:span> <text:span text:style-name="T190">Preparing and mobilising a navigation container and computer network in </text:span><text:span text:style-name="T195">MV Polarbjørn</text:span><text:span text:style-name="T190"> for geomagnetic survey.  Included installation and fault-finding of HiPAP APOS stations, and planning and setting up a secure network.  Limited Winfrog use.</text:span></text:p>
        <text:p text:style-name="P48"><text:span text:style-name="T188">July 2002 – February 2003</text:span><text:span text:style-name="T199">  </text:span><text:span text:style-name="T190">Survey Engineer – </text:span><text:span text:style-name="T195">Seaway Falcon</text:span><text:span text:style-name="T190">. <text:s/></text:span><text:span text:style-name="T200">Pipe lay / </text:span><text:span text:style-name="T194">ROV </text:span><text:span text:style-name="T200">TDM</text:span><text:span text:style-name="T190"> in North Sea, Mediterranean and Mexican Gulf – (ETAP, Burullus, WOG, LLOG, Princess/Mensa projects – EIVA Navipac)</text:span></text:p>
        <text:p text:style-name="P48"><text:span text:style-name="T188">June 2002  </text:span><text:span text:style-name="T201">Survey Engineer – </text:span><text:span text:style-name="T202">Seaway Eagle</text:span></text:p>
        <text:p text:style-name="P48"><text:span text:style-name="T188">April 2002</text:span>  <text:span text:style-name="T201">Survey Engineer – </text:span><text:span text:style-name="T202">MV Trenchsetter</text:span></text:p>
        <text:p text:style-name="P48"><text:span text:style-name="T188">January – March 2002</text:span>  <text:span text:style-name="T190">Survey Engineer and On-line Surveyor in Stolt Offshore vessels </text:span><text:span text:style-name="T195">DSV Stephaniturm</text:span><text:span text:style-name="T190"> and </text:span><text:span text:style-name="T195">MV Niari</text:span><text:span text:style-name="T190"> (chartered), supporting pipe laying operations by </text:span><text:span text:style-name="T195">DLB Polaris</text:span><text:span text:style-name="T190"> in Shell and Elf Nigerian fields.  Trimble Hydro-Pro, Simrad HPR418, Klein Sidescan with Isis processing. <text:s/>Hydro-Pro.</text:span></text:p>
        <text:p text:style-name="P48"><text:span text:style-name="T188">November 2001</text:span><text:span text:style-name="T199">  </text:span><text:span text:style-name="T190">Survey Engineer in Deep Ocean vessel </text:span><text:span text:style-name="T195">MV Edda Freya</text:span><text:span text:style-name="T190"> during ROV operations to install spool covers – included defect investigation on Sea King and PC equipment, and partial demobilisation on return to port.</text:span></text:p>
        <text:p text:style-name="P48"><text:span text:style-name="T188">October 2001</text:span><text:span text:style-name="T199">  </text:span><text:span text:style-name="T190">Survey Engineer in DSND vessel </text:span><text:span text:style-name="T195">DSV Aquamarine</text:span><text:span text:style-name="T190">.  Supporting the survey team during a series of operations including debris surveys and diving operations at a number of sites, installation of ROV altitude transducer, support of Dolphin interfaces, remedying installation problems on the survey cabling and computer network.</text:span></text:p>
        <text:p text:style-name="P48"><text:span text:style-name="T188">1999</text:span>  <text:span text:style-name="T190">Survey Engineer – Short mobilisation visits to</text:span><text:span text:style-name="T201"> </text:span><text:span text:style-name="T203">DSV Toisa Puma</text:span><text:span text:style-name="T201"> and </text:span><text:span text:style-name="T203">Seaway Invincible</text:span></text:p>
        <text:p text:style-name="P49"><text:span text:style-name="T45">Onshore contracts</text:span><text:span text:style-name="T29"> (which are mainly server and network installation and support):</text:span></text:p>
        <text:p text:style-name="P50"><text:span text:style-name="T204">February 2013 <text:s/></text:span><text:span text:style-name="T205">A five day contract configuring </text:span><text:span text:style-name="T206">Cisco switch and</text:span><text:span text:style-name="T205"> ASA devices for HMRC.</text:span></text:p>
        <text:p text:style-name="P50"><text:span text:style-name="T45">February 2009 to January 2012 (also May – November 2008 and April – September 2007)</text:span><text:span text:style-name="T29"> <text:s/></text:span><text:span text:style-name="T45">Roke Manor Research</text:span><text:span text:style-name="T207"> <text:s/></text:span><text:span text:style-name="T45"><text:s/></text:span><text:span text:style-name="T207">Design, installation, configuration, documentation and support of Cisco catalyst switch/routers, ASA/PIX/Vyatta firewalls, Juniper Secure Access. Red Hat Linux and Windows on Intel servers and EMC SAN, for the front end of the London Congestion Charging and Limited Emission Zone systems (security cleared). <text:s/>This system was supported through </text:span><text:span text:style-name="T208">its</text:span><text:span text:style-name="T207"> full life-cycle.</text:span></text:p>
        <text:p text:style-name="P51"><text:span text:style-name="T45">2004 – 2006</text:span> <text:s/><text:span text:style-name="T45">Cognotec.</text:span><text:span text:style-name="T209"> <text:s/>A further contract of 19 months planning and executing projects installing Sun Solaris gateways for foreign exchange rates feed on behalf of previous client </text:span><text:span text:style-name="T210">Cognotec Ltd</text:span><text:span text:style-name="T209">, for Cognotec’s European bank customers. <text:s/>Technical liaison, debugging Triarch/Tibco feeds, LAN/WAN, routers and firewalls and installing the dealing-room SBT application. <text:s/>Visits to client’s customers included planning meetings, new installations, upgrades and problem investigations. <text:s/>Integration of Cognotec’s solutions with customers’ Single Sign On (SSO).</text:span></text:p>
        <text:p text:style-name="P8"><text:span text:style-name="T21">2001 – 2004</text:span><text:span text:style-name="T211"> <text:s/></text:span><text:span text:style-name="T212">Various clients – Windows 2000 LAN/WAN consultancy and reconfiguration. <text:s/>Switched VLAN network / NT / WINS / DNS consultancy for a South London school. <text:s/>Linux/MySQL support. <text:s/>NT / 2000 / Exchange / Novell / Cisco / SonicWall / GroupShield support for a direct-selling holiday company. <text:s/>Team-leading for a bank's PC rollout.</text:span></text:p>
        <text:p text:style-name="P8"><text:span text:style-name="T21">Summer 2001</text:span><text:span text:style-name="T212"> <text:s/>Paternity leave, and six weeks network and server (NT and W2000) consultancy and evaluating a package delivery product for </text:span><text:span text:style-name="T211">Counterpoint MTC Ltd</text:span><text:span text:style-name="T212">.</text:span></text:p>
        <text:p text:style-name="P8"><text:span text:style-name="T21">2000 – 2001</text:span><text:span text:style-name="T212"> <text:s/>Six months with </text:span><text:span text:style-name="T213">Cognotec</text:span><text:span text:style-name="T212"> – major banks in seven European countries (see 2004 – 2006)</text:span></text:p>
        <text:p text:style-name="P8"><text:span text:style-name="T21">2000</text:span><text:span text:style-name="T5"> <text:s/></text:span><text:span text:style-name="T21">The Caravan Club</text:span><text:span text:style-name="T212"> <text:s/>Managing Technical Support. <text:s/>Disaster Recovery planning. <text:s/>(HP-UX, NT, Exchange)</text:span></text:p>
        <text:p text:style-name="P8"><text:span text:style-name="T21">1999 – 2000 <text:s/>BSW Timber plc.</text:span><text:span text:style-name="T212"> <text:s/>A one year contract upgrading Novell and supporting HP-UX and Linux with Informix.</text:span></text:p>
        <text:p text:style-name="P8"><text:span text:style-name="T21">1999 <text:s/></text:span><text:span text:style-name="T212">Site visits and instructional work for </text:span><text:span text:style-name="T211">Counterpoint MTC</text:span><text:span text:style-name="T212">.</text:span></text:p>
        <text:h text:style-name="P52" text:outline-level="2"><text:span text:style-name="T214">Before incorporation of Sealand </text:span><text:span text:style-name="T215">Systems</text:span><text:span text:style-name="T214"> Ltd.</text:span></text:h>
        <text:p text:style-name="P8"><text:span text:style-name="T21">1997 – 1999 <text:s/>Counterpoint Music Technology Consultants –</text:span><text:span text:style-name="T211"> </text:span><text:span text:style-name="T212">Internal and customer-facing consultant.</text:span></text:p>
        <text:p text:style-name="P8"><text:span text:style-name="T21">1993 to 1997 <text:s/>B&amp;W Loudspeakers Ltd –</text:span><text:span text:style-name="T211"> </text:span><text:span text:style-name="T212">Unix and Novell Systems Administrator and three months as IT Manager.</text:span></text:p>
        <text:p text:style-name="P8"><text:span text:style-name="T21">1993 <text:s/>MV Doulos</text:span><text:span text:style-name="T216"> –</text:span><text:span text:style-name="T212"> Five months voluntary work in Cape Town refitting the world's oldest operational ocean liner. <text:s/></text:span><text:span text:style-name="T217">I</text:span><text:span text:style-name="T212">t's even more interesting than it sounds.</text:span></text:p>
        <text:p text:style-name="P8"><text:soft-page-break/><text:span text:style-name="T21">1972 – 1993 <text:s/>Royal Navy</text:span><text:span text:style-name="T216"> –</text:span><text:span text:style-name="T5"> </text:span><text:span text:style-name="T212">Leaving as a Chief Petty Officer, YachtMaster and manager of the Submarine School's Novell Netware network.</text:span></text:p>
        <text:h text:style-name="P53" text:outline-level="2"><text:span text:style-name="T218">Key Areas </text:span><text:span text:style-name="T219">necessary for automated searches </text:span><text:span text:style-name="T220">(if you do not find your key word here, please ask)</text:span></text:h>
        <text:p text:style-name="P54"><text:span text:style-name="T1">Hardware – </text:span><text:span text:style-name="T2">HP9000, Sun, Dell, RAID, </text:span><text:span text:style-name="T221">HP Arub</text:span><text:span text:style-name="T222">a</text:span><text:span text:style-name="T221">, HP Procurve, </text:span><text:span text:style-name="T2">HP Netserver, HP JetDirect, Cat 5 UTP structured cabling and telephone system (Centrex) installation, Synoptics, Bay (Centillion) 5000 chassis and 58000 switch, Bay, Cisco and 3COM routers, ISDN, kilostream, megastream WAN connections, firewalls, modems, </text:span><text:span text:style-name="T223">RSA SecureID</text:span><text:span text:style-name="T2">.</text:span></text:p>
        <text:p text:style-name="P54"><text:span text:style-name="T1">Networks – </text:span><text:span text:style-name="T2">Twenty years designing, running and troubleshooting CSMA/CD networks, thinnet, switched Ethernet, Cat 5 UTP, Fibre, <text:s/>IPX and TCP/IP, Watchguard Firebox, </text:span><text:span text:style-name="T224">Dell Sonicwall,</text:span><text:span text:style-name="T2"> Juniper, Vyatta, </text:span><text:span text:style-name="T224">HP Procurve &amp; Aruba, </text:span><text:span text:style-name="T2">Cisco Catalyst / PIX / ASA, routing, HSRP, VPN, proxy, firewall, DNS, NDS, DHCP, WINS, NTP.</text:span></text:p>
        <text:p text:style-name="P55"><text:span text:style-name="T1">Systems – </text:span><text:span text:style-name="T2">MSDOS 2.11 to 6.22. <text:s/>Windows version 1 to 3.x, 95, 98, NT4, 2000, 2003, XP, Terminal Server / Citrix, MS Exchange. <text:s/>HP-UX, SunOS / Solaris, Irix, Linux, Red Hat, SuSE, </text:span><text:span text:style-name="T225">Ubuntu. <text:s/></text:span><text:span text:style-name="T2">Novell Netware from 2.15 to 5.1. <text:s/>NDS eDirectory, NDPS, Zen, NAL, ConsoleOne, BorderManager VPN and Web proxy, Standby Server, EMC, Brocade. <text:s/></text:span><text:span text:style-name="T226">Documentation technical writing.</text:span></text:p>
        <text:p text:style-name="P54"><text:span text:style-name="T1">Development – </text:span><text:span text:style-name="T2">Assembler, C, BASIC, HPL, Pascal, </text:span><text:span text:style-name="T227">Python, Perl, </text:span><text:span text:style-name="T2">Unix shell (bash) and Awk scripts, DOS Batch. <text:s/>MS Access. <text:s/>Netware client API. <text:s/>Data transfer and migration between different systems, SQL work.</text:span></text:p>
        <text:p text:style-name="P56"><text:span text:style-name="T45">Applications – </text:span>MS Word, Excel, Access, Visio, WordPerfect, 1-2-3, OpenOffice.org, MySQL, Informix, Arcserve, Veritas, TapeWare, Web browsers / HTML editors, many DOS and Windows utilities, Sage Line 50, Sophos, GroupShield, SonicWall. <text:s/>Development / debugging of bespoke applications.</text:p>
        <text:p text:style-name="P57"><text:span text:style-name="T45">Survey – EIVA </text:span><text:span text:style-name="T29">NaviPac, Hydro-Pro, Trimble, MultiFix, Kongsberg Simrad. HiPAP/HPR, </text:span><text:span text:style-name="T228">SAIV, Valeport, Octans, </text:span><text:span text:style-name="T29">HAIN, MiniRLG, Sonardyne </text:span><text:span text:style-name="T228">Compatt </text:span><text:span text:style-name="T229">LBL</text:span><text:span text:style-name="T29">, VisualSoft, Pipetracker, </text:span><text:span text:style-name="T229">MBES</text:span><text:span text:style-name="T29">.</text:span></text:p>
        <text:h text:style-name="P7" text:outline-level="2">Education, Awards and Qualifications</text:h>
        <text:p text:style-name="P8"><text:span text:style-name="T230">Secondary education</text:span><text:span text:style-name="T21"> <text:s/></text:span><text:span text:style-name="T5">Boundstone Comprehensive School, Sompting, Sussex.<text:line-break/></text:span><text:span text:style-name="T21">GCE O-levels:</text:span><text:span text:style-name="T5"> <text:s/>Physics (G1), Maths, Chemistry, French, English language. <text:s/>CSE (G1) Music.</text:span></text:p>
        <text:p text:style-name="P8"><text:span text:style-name="T230">Further education</text:span><text:span text:style-name="T21"> <text:s/></text:span><text:span text:style-name="T5">Royal Navy Apprenticeship. <text:s/></text:span><text:span text:style-name="T21">ONC</text:span><text:span text:style-name="T5"> in Electronics (distinction), RADAR, Communications and Maths. <text:s/>Qualified as Radio Engineering Artificer (Technician Engineer), gaining the workshop prize and prize for best results in final examination.</text:span></text:p>
        <text:p text:style-name="P51">Novell System Manager's Course. <text:s/>(ITEC, Portsmouth)</text:p>
        <text:p text:style-name="P8"><text:span text:style-name="T5">Awarded the </text:span><text:span text:style-name="T21">Diploma in Computing</text:span><text:span text:style-name="T5"> by the Open University, including third level course “Data Models and Databases”.</text:span></text:p>
        <text:p text:style-name="P51">MS SQL Server 6.5 course (ICS, Basingstoke), Optivity for OpenView course (Bay Networks, Maidenhead)</text:p>
        <text:p text:style-name="P58">Pursuing CCNA accreditation</text:p>
        <text:p text:style-name="P59"><text:span text:style-name="T21">Other <text:s/></text:span><text:span text:style-name="T5">British passport<text:line-break/>Full </text:span><text:span text:style-name="T231">UK </text:span><text:span text:style-name="T5">driving licence<text:line-break/>Cogent/OPITO/OLF </text:span><text:span text:style-name="T232">BOSIET</text:span><text:span text:style-name="T5"> UK/Norwegian Offshore Safety training and medical certificates.<text:line-break/></text:span><text:span text:style-name="T232">OPITO MIST certification</text:span><text:span text:style-name="T5"><text:line-break/>C&amp;G 15th Edition IEE wiring regulations.<text:line-break/>RN Basic and Intermediate fire-fighting courses, Instructional Technique course.<text:line-break/>RYA/DoT Yachtmaster, RN length of service and good conduct medal.</text:span></text:p>
        <text:h text:style-name="P60" text:outline-level="2">Other <text:s/>information</text:h>
        <text:p text:style-name="P61"><text:span text:style-name="T21">Interests <text:s/></text:span><text:span text:style-name="T5">Church and family life. <text:s/>Leading inland and offshore sailing expeditions. <text:s/>Music and sound recording.</text:span></text:p>
        <text:p text:style-name="P62"><text:span text:style-name="T233">Updates</text:span><text:span text:style-name="T234"> </text:span><text:span text:style-name="T235">to this document can be downloaded in various formats fr</text:span><text:span text:style-name="T236">om </text:span><text:a xlink:type="simple" xlink:href="http://sealand.systems/personal" text:style-name="Internet_20_link" text:visited-style-name="Visited_20_Internet_20_Link">http://sealand.systems/personal</text:a></text:p>
        <text:p text:style-name="P63"/>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pitch="variable"/>
    <style:font-face style:name="MS Mincho" svg:font-family="'MS Mincho', 'ＭＳ 明朝'" style:font-family-generic="roman"/>
    <style:font-face style:name="Tahoma" svg:font-family="Tahoma"/>
    <style:font-face style:name="Tahoma1" svg:font-family="Tahoma" style:font-pitch="variable"/>
    <style:font-face style:name="Tahoma2"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en" fo:country="GB" style:font-name-asian="Arial Unicode MS"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 fo:font-size="12pt" fo:language="en" fo:country="GB" style:font-name-asian="Arial Unicode MS"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left" style:justify-single-word="false" fo:orphans="2" fo:widows="2" fo:hyphenation-ladder-count="no-limit" fo:hyphenation-keep="auto" loext:hyphenation-keep-type="column" loext:hyphenation-keep-line="false" style:text-autospace="none" style:punctuation-wrap="simple" style:vertical-align="baseline" style:writing-mode="lr-tb"/>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S Mincho" style:font-family-asian="'MS Mincho', 'ＭＳ 明朝'" style:font-family-generic-asian="roman" style:font-size-asian="14pt" style:font-name-complex="Tahoma2" style:font-family-complex="Tahoma" style:font-family-generic-complex="swiss" style:font-pitch-complex="variable" style:font-size-complex="14pt"/>
    </style:style>
    <style:style style:name="Heading_20_1" style:display-name="Heading 1" style:family="paragraph" style:parent-style-name="Standard" style:next-style-name="Standard" style:default-outline-level="1" style:class="chapter">
      <style:paragraph-properties fo:margin-left="0cm" fo:margin-right="0cm" fo:margin-top="0cm" fo:margin-bottom="0cm" style:contextual-spacing="false" fo:text-align="center" style:justify-single-word="false" fo:text-indent="0cm" style:auto-text-indent="false" fo:keep-with-next="always">
        <style:tab-stops>
          <style:tab-stop style:position="0cm"/>
        </style:tab-stops>
      </style:paragraph-properties>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font-size-complex="12pt" style:font-weight-complex="bold"/>
    </style:style>
    <style:style style:name="Heading_20_2" style:display-name="Heading 2" style:family="paragraph" style:parent-style-name="Standard" style:next-style-name="Standard" style:default-outline-level="2" style:class="chapter">
      <loext:graphic-properties draw:fill="solid" draw:fill-color="#ffffff"/>
      <style:paragraph-properties fo:margin-left="0cm" fo:margin-right="0cm" fo:margin-top="0.212cm" fo:margin-bottom="0.212cm" style:contextual-spacing="false" fo:text-align="center" style:justify-single-word="false" fo:text-indent="0cm" style:auto-text-indent="false" fo:background-color="#ffffff" fo:keep-with-next="always">
        <style:tab-stops>
          <style:tab-stop style:position="0cm"/>
        </style:tab-stops>
      </style:paragraph-properties>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font-size-complex="12pt" style:font-weight-complex="bold"/>
    </style:style>
    <style:style style:name="List" style:family="paragraph" style:parent-style-name="Text_20_body" style:class="list">
      <style:text-properties style:font-name-complex="Tahoma2" style:font-family-complex="Tahoma"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325cm" style:type="center"/>
          <style:tab-stop style:position="14.651cm" style:type="right"/>
        </style:tab-stops>
      </style:paragraph-properties>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2" style:font-family-complex="Tahoma" style:font-family-generic-complex="swiss" style:font-pitch-complex="variable"/>
    </style:style>
    <style:style style:name="List_20_Contents" style:display-name="List Contents" style:family="paragraph" style:parent-style-name="Standard" style:class="html">
      <style:paragraph-properties fo:margin-left="1cm" fo:margin-right="0cm" fo:margin-top="0cm" fo:margin-bottom="0cm" style:contextual-spacing="false" fo:text-indent="0cm" style:auto-text-indent="false"/>
    </style:style>
    <style:style style:name="Caption3" style:family="paragraph" style:parent-style-name="Standard">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style:font-family-generic-complex="swiss" style:font-pitch-complex="variable" style:font-size-complex="10pt" style:font-style-complex="italic"/>
    </style:style>
    <style:style style:name="Caption2" style:family="paragraph" style:parent-style-name="Standard">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style:font-family-generic-complex="swiss" style:font-pitch-complex="variable" style:font-size-complex="10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style:font-family-generic-complex="swiss" style:font-pitch-complex="variable" style:font-size-complex="10pt" style:font-style-complex="italic"/>
    </style:style>
    <style:style style:name="WW-Date" style:family="paragraph" style:parent-style-name="Standard" style:next-style-name="Standard"/>
    <style:style style:name="Default_20_Text" style:display-name="Default Text" style:family="paragraph" style:parent-style-name="Standard">
      <style:text-properties fo:font-size="12pt" style:font-size-asian="12pt" style:font-size-complex="12pt"/>
    </style:style>
    <style:style style:name="WW-Balloon_20_Text" style:display-name="WW-Balloon Text" style:family="paragraph" style:parent-style-name="Standard">
      <style:text-properties style:font-name="Tahoma2" fo:font-family="Tahoma" style:font-family-generic="swiss" style:font-pitch="variable" fo:font-size="8pt" style:font-size-asian="8pt" style:font-name-complex="Tahoma2" style:font-family-complex="Tahoma" style:font-family-generic-complex="swiss" style:font-pitch-complex="variable" style:font-size-complex="8pt"/>
    </style:style>
    <style:style style:name="Balloon_20_Text" style:display-name="Balloon Text" style:family="paragraph" style:parent-style-name="Standard">
      <style:text-properties style:font-name="Tahoma2" fo:font-family="Tahoma" style:font-family-generic="swiss" style:font-pitch="variable" fo:font-size="8pt" style:font-size-asian="8pt" style:font-name-complex="Tahoma2" style:font-family-complex="Tahoma" style:font-family-generic-complex="swiss" style:font-pitch-complex="variable" style:font-size-complex="8pt"/>
    </style:style>
    <style:style style:name="Footnote_20_Symbol" style:display-name="Footnote Symbol" style:family="text"/>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style style:name="Default_20_Paragraph_20_Font" style:display-name="Default Paragraph Font" style:family="text"/>
    <style:style style:name="WW-Default_20_Paragraph_20_Font" style:display-name="WW-Default Paragraph Font" style:family="text"/>
    <style:style style:name="WW-Default_20_Paragraph_20_Font1" style:display-name="WW-Default Paragraph Font1" style:family="text"/>
    <style:style style:name="WW-Default_20_Paragraph_20_Font11" style:display-name="WW-Default Paragraph Font11"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99ccff"/>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99ccff"/>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99ccff"/>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min-label-distance="0.381cm"/>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Default_20_Text">
      <style:paragraph-properties fo:margin-top="0.847cm" fo:margin-bottom="0cm" style:contextual-spacing="false">
        <style:tab-stops>
          <style:tab-stop style:position="16.828cm" style:type="right"/>
        </style:tab-stops>
      </style:paragraph-properties>
    </style:style>
    <style:style style:name="MT1" style:family="text">
      <style:text-properties style:font-name="Arial" fo:font-weight="bold" style:font-weight-asian="bold" style:font-name-complex="Arial" style:font-weight-complex="bold"/>
    </style:style>
    <style:style style:name="MT2" style:family="text">
      <style:text-properties style:font-name="Arial" fo:font-size="13pt" style:font-size-asian="13pt" style:font-name-complex="Arial" style:font-size-complex="13pt"/>
    </style:style>
    <style:style style:name="MT3" style:family="text">
      <style:text-properties style:font-name="Arial" style:font-name-complex="Arial"/>
    </style:style>
    <style:style style:name="MT4" style:family="text">
      <style:text-properties style:font-name="Arial" fo:font-size="8pt" fo:font-weight="bold" style:font-size-asian="8pt" style:font-weight-asian="bold" style:font-name-complex="Arial" style:font-size-complex="8pt" style:font-weight-complex="bold"/>
    </style:style>
    <style:style style:name="MT5" style:family="text">
      <style:text-properties style:font-name="Arial" fo:font-size="8pt" style:font-size-asian="8pt" style:font-name-complex="Arial" style:font-size-complex="8pt"/>
    </style:style>
    <style:style style:name="MT6" style:family="text">
      <style:text-properties style:font-name="Arial" fo:font-size="9pt" style:font-size-asian="9pt" style:font-name-complex="Arial" style:font-size-complex="9pt"/>
    </style:style>
    <style:page-layout style:name="Mpm1">
      <style:page-layout-properties fo:page-width="21.01cm" fo:page-height="29.69cm" style:num-format="1" style:print-orientation="portrait" fo:margin-top="0.457cm" fo:margin-bottom="1.016cm" fo:margin-left="2.032cm" fo:margin-right="2.032cm" style:writing-mode="lr-tb" style:layout-grid-color="#c0c0c0" style:layout-grid-lines="44" style:layout-grid-base-height="0.353cm" style:layout-grid-ruby-height="0.282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575cm" fo:margin-left="0cm" fo:margin-right="0cm" fo:margin-bottom="1.476cm" style:dynamic-spacing="true"/>
      </style:header-style>
      <style:footer-style/>
    </style:page-layout>
    <style:page-layout style:name="Mpm2">
      <style:page-layout-properties fo:page-width="21.01cm" fo:page-height="29.6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none" style:adjustment="left" style:rel-width="25%" style:color="#000000"/>
      </style:page-layout-properties>
      <style:header-style/>
      <style:footer-style/>
    </style:page-layout>
    <style:page-layout style:name="Mpm3">
      <style:page-layout-properties fo:page-width="21.01cm" fo:page-height="29.6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Telephone: </text:span><text:span text:style-name="MT2">+44 1903 209367</text:span><text:span text:style-name="MT3"> <text:s text:c="2"/></text:span><text:span text:style-name="MT4">GSM:</text:span><text:span text:style-name="MT5"> +44 7802 651892</text:span><text:span text:style-name="MT3"><text:tab/>Mr <text:s/>PETER <text:s/>DAVEY,</text:span><text:span text:style-name="MT6"> MIAP</text:span></text:p>
      </style:header>
    </style:master-page>
    <style:master-page style:name="Endnote" style:page-layout-name="Mpm2" draw:style-name="Mdp1"/>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CV</dc:title>
    <meta:initial-creator>Peter Davey</meta:initial-creator>
    <meta:creation-date>1995-11-21T19:41:00</meta:creation-date>
    <dc:date>2026-05-25T20:02:09.397859600</dc:date>
    <meta:print-date>2025-11-10T10:15:09.239710200</meta:print-date>
    <meta:editing-cycles>316</meta:editing-cycles>
    <meta:editing-duration>PT10H30M45S</meta:editing-duration>
    <meta:printed-by>PDF files</meta:printed-by>
    <meta:document-statistic meta:table-count="1" meta:image-count="1" meta:object-count="0" meta:page-count="5" meta:paragraph-count="121" meta:word-count="2904" meta:character-count="20122" meta:non-whitespace-character-count="16898"/>
    <meta:user-defined meta:name="Info 1"/>
    <meta:user-defined meta:name="Info 2"/>
    <meta:user-defined meta:name="Info 3"/>
    <meta:user-defined meta:name="Info 4"/>
  </office:meta>
</office:document-meta>
</file>